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Pictures/100000000000002700000028A4170FD3.png" manifest:media-type=""/>
  <manifest:file-entry manifest:full-path="Pictures/10000000000000270000002602BF368C.png" manifest:media-type=""/>
  <manifest:file-entry manifest:full-path="Pictures/100000000000002700000027725D36CF.png" manifest:media-type=""/>
  <manifest:file-entry manifest:full-path="Pictures/100000000000002700000026E616E062.png" manifest:media-type=""/>
  <manifest:file-entry manifest:full-path="Pictures/1000000000000025000000258A11B72E.png" manifest:media-type=""/>
  <manifest:file-entry manifest:full-path="Pictures/100000000000002600000028EBD9DB17.png" manifest:media-type=""/>
  <manifest:file-entry manifest:full-path="meta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/>
    <style:font-face style:name="DejaVu Serif" svg:font-family="'DejaVu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 Sans1" svg:font-family="'DejaVu Sans'" style:font-family-generic="swiss" style:font-pitch="variable"/>
    <style:font-face style:name="DejaVu Sans" svg:font-family="'DejaVu Sans'" style:font-adornments="Book" style:font-family-generic="swiss" style:font-pitch="variable"/>
    <style:font-face style:name="MS Mincho" svg:font-family="'MS Mincho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Standard">
      <style:paragraph-properties fo:margin-top="0.199cm" fo:margin-bottom="0.101cm" style:contextual-spacing="false"/>
      <style:text-properties style:font-name="DejaVu Serif" fo:font-size="11pt" style:text-underline-style="solid" style:text-underline-width="auto" style:text-underline-color="font-color" fo:font-weight="bold" style:font-size-asian="11pt" style:font-weight-asian="bold" style:font-size-complex="11pt" style:font-weight-complex="bold"/>
    </style:style>
    <style:style style:name="P2" style:family="paragraph" style:parent-style-name="Standard">
      <style:text-properties style:font-name="DejaVu Sans1" fo:font-size="10pt" style:font-size-asian="10pt" style:font-size-complex="10pt"/>
    </style:style>
    <style:style style:name="P3" style:family="paragraph" style:parent-style-name="Standard">
      <style:paragraph-properties fo:margin-top="0cm" fo:margin-bottom="0cm" style:contextual-spacing="false" fo:text-align="center" style:justify-single-word="false"/>
      <style:text-properties style:font-name="DejaVu Serif" fo:font-size="12pt" fo:font-weight="bold" style:font-size-asian="12pt" style:font-weight-asian="bold" style:font-size-complex="12pt" style:font-weight-complex="bold"/>
    </style:style>
    <style:style style:name="P4" style:family="paragraph" style:parent-style-name="Standard">
      <style:paragraph-properties fo:margin-top="0cm" fo:margin-bottom="0cm" style:contextual-spacing="false" fo:text-align="center" style:justify-single-word="false" fo:break-before="column"/>
      <style:text-properties style:font-name="DejaVu Serif" fo:font-size="12pt" fo:font-weight="bold" style:font-size-asian="12pt" style:font-weight-asian="bold" style:font-size-complex="12pt" style:font-weight-complex="bold"/>
    </style:style>
    <style:style style:name="P5" style:family="paragraph" style:parent-style-name="Standard" style:list-style-name="L1">
      <style:text-properties style:font-name="DejaVu Sans1" fo:font-size="10pt" style:font-size-asian="10pt" style:font-size-complex="10pt"/>
    </style:style>
    <style:style style:name="P6" style:family="paragraph" style:parent-style-name="Standard" style:list-style-name="L1">
      <style:text-properties style:font-name="DejaVu Sans1" fo:font-size="10pt" officeooo:paragraph-rsid="00157077" style:font-size-asian="10pt" style:font-size-complex="10pt"/>
    </style:style>
    <style:style style:name="P7" style:family="paragraph" style:parent-style-name="Standard" style:list-style-name="L2">
      <style:text-properties style:font-name="DejaVu Sans1" fo:font-size="10pt" style:font-size-asian="10pt" style:font-size-complex="10pt"/>
    </style:style>
    <style:style style:name="P8" style:family="paragraph" style:parent-style-name="Standard" style:list-style-name="L3">
      <style:text-properties style:font-name="DejaVu Sans1" fo:font-size="10pt" style:font-size-asian="10pt" style:font-size-complex="10pt"/>
    </style:style>
    <style:style style:name="P9" style:family="paragraph" style:parent-style-name="Standard">
      <style:text-properties style:font-name="DejaVu Sans1" fo:font-size="10pt" officeooo:paragraph-rsid="001ab439" style:font-size-asian="10pt" style:font-size-complex="10pt"/>
    </style:style>
    <style:style style:name="P10" style:family="paragraph" style:parent-style-name="Standard" style:list-style-name="L1">
      <style:text-properties style:font-name="DejaVu Sans1" fo:font-size="10pt" fo:font-style="normal" style:font-size-asian="10pt" style:font-style-asian="normal" style:font-size-complex="10pt" style:font-style-complex="normal"/>
    </style:style>
    <style:style style:name="P11" style:family="paragraph" style:parent-style-name="Standard" style:list-style-name="L2">
      <style:text-properties style:font-name="DejaVu Sans1" fo:font-size="11pt" style:font-size-asian="11pt" style:font-size-complex="11pt"/>
    </style:style>
    <style:style style:name="P12" style:family="paragraph" style:parent-style-name="Standard" style:list-style-name="L2">
      <style:text-properties style:font-name="DejaVu Sans1" fo:font-size="11pt" officeooo:paragraph-rsid="00115888" style:font-size-asian="11pt" style:font-size-complex="11pt"/>
    </style:style>
    <style:style style:name="P13" style:family="paragraph" style:parent-style-name="Standard" style:list-style-name="L2"/>
    <style:style style:name="P14" style:family="paragraph" style:parent-style-name="Standard" style:list-style-name="L3"/>
    <style:style style:name="P15" style:family="paragraph" style:parent-style-name="Standard">
      <style:paragraph-properties fo:margin-top="0.199cm" fo:margin-bottom="0.101cm" style:contextual-spacing="false"/>
      <style:text-properties style:font-name="DejaVu Serif" fo:font-size="11pt" style:text-underline-style="solid" style:text-underline-width="auto" style:text-underline-color="font-color" fo:font-weight="bold" style:font-size-asian="11pt" style:font-weight-asian="bold" style:font-size-complex="11pt" style:font-weight-complex="bold"/>
    </style:style>
    <style:style style:name="T1" style:family="text">
      <style:text-properties style:font-name="DejaVu Sans1" fo:font-size="10pt" style:font-size-asian="10pt" style:font-size-complex="10pt"/>
    </style:style>
    <style:style style:name="T2" style:family="text">
      <style:text-properties style:text-underline-style="solid" style:text-underline-width="auto" style:text-underline-color="font-color"/>
    </style:style>
    <style:style style:name="T3" style:family="text">
      <style:text-properties fo:font-size="10pt" style:font-size-asian="10pt" style:font-size-complex="10pt"/>
    </style:style>
    <style:style style:name="T4" style:family="text">
      <style:text-properties fo:font-size="10pt" officeooo:rsid="00115888" style:font-size-asian="10pt" style:font-size-complex="10pt"/>
    </style:style>
    <style:style style:name="T5" style:family="text">
      <style:text-properties fo:font-size="10pt" officeooo:rsid="001731b6" style:font-size-asian="10pt" style:font-size-complex="10pt"/>
    </style:style>
    <style:style style:name="T6" style:family="text">
      <style:text-properties officeooo:rsid="001451d4"/>
    </style:style>
    <style:style style:name="T7" style:family="text">
      <style:text-properties officeooo:rsid="0014e79b"/>
    </style:style>
    <style:style style:name="T8" style:family="text">
      <style:text-properties officeooo:rsid="00157077"/>
    </style:style>
    <style:style style:name="T9" style:family="text">
      <style:text-properties fo:font-style="normal" officeooo:rsid="00157077" style:font-style-asian="normal" style:font-style-complex="normal"/>
    </style:style>
    <style:style style:name="T10" style:family="text">
      <style:text-properties officeooo:rsid="0018eca6"/>
    </style:style>
    <style:style style:name="T11" style:family="text">
      <style:text-properties officeooo:rsid="001ab439"/>
    </style:style>
    <style:style style:name="fr1" style:family="graphic" style:parent-style-name="Graphics">
      <style:graphic-properties style:vertical-pos="from-top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vertical-pos="from-top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number text:level="1" style:num-suffix=")" style:num-format="a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bullet text:level="1" text:style-name="Bullet_20_Symbols" text:bullet-char="—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DejaVu Sans"/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3">
      <text:list-level-style-bullet text:level="1" text:style-name="Bullet_20_Symbols" text:bullet-char="—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DejaVu Sans"/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">Polygones : construction avec Geogebra</text:p>
      <text:p text:style-name="P1">Exercice 1</text:p>
      <text:p text:style-name="P2">Construis un trapèze quelconque en suivant ces étapes :</text:p>
      <text:list xml:id="list4197243282228735551" text:style-name="L1">
        <text:list-item>
          <text:p text:style-name="P5">Place un point A et un point B <draw:frame draw:style-name="fr1" draw:name="images1" text:anchor-type="as-char" svg:y="-0.649cm" svg:width="0.981cm" svg:height="1.03cm" draw:z-index="0"><draw:image xlink:href="Pictures/100000000000002600000028EBD9DB17.png" xlink:type="simple" xlink:show="embed" xlink:actuate="onLoad"/></draw:frame></text:p>
        </text:list-item>
        <text:list-item>
          <text:p text:style-name="P5">Trace le segment AB <draw:frame draw:style-name="fr1" draw:name="images4" text:anchor-type="as-char" svg:y="-0.624cm" svg:width="1cm" svg:height="0.981cm" draw:z-index="1"><draw:image xlink:href="Pictures/100000000000002700000026E616E062.png" xlink:type="simple" xlink:show="embed" xlink:actuate="onLoad"/></draw:frame></text:p>
        </text:list-item>
        <text:list-item>
          <text:p text:style-name="P5">Place un point C en dehors de AB</text:p>
        </text:list-item>
        <text:list-item>
          <text:p text:style-name="P5">Trace une droite parallèle à AB, passant par C <draw:frame draw:style-name="fr2" draw:name="images3" text:anchor-type="as-char" svg:y="-0.624cm" svg:width="1cm" svg:height="0.981cm" draw:z-index="2"><draw:image xlink:href="Pictures/10000000000000270000002602BF368C.png" xlink:type="simple" xlink:show="embed" xlink:actuate="onLoad"/></draw:frame></text:p>
        </text:list-item>
        <text:list-item>
          <text:p text:style-name="P5">Place un point D sur cette droite, pour que ABCD soit un trapèze</text:p>
        </text:list-item>
        <text:list-item>
          <text:p text:style-name="P5">Trace <text:span text:style-name="T7">le polygone ABCD </text:span><text:span text:style-name="T7"><draw:frame draw:style-name="fr2" draw:name="images11" text:anchor-type="as-char" svg:y="-0.623cm" svg:width="0.979cm" svg:height="0.979cm" draw:z-index="10"><draw:image xlink:href="Pictures/1000000000000025000000258A11B72E.png" xlink:type="simple" xlink:show="embed" xlink:actuate="onLoad"/></draw:frame></text:span></text:p>
        </text:list-item>
        <text:list-item>
          <text:p text:style-name="P10"><text:span text:style-name="T8">(facultatif) </text:span>Cache les traits de construction <draw:frame draw:style-name="fr1" draw:name="images2" text:anchor-type="as-char" svg:y="-0.616cm" svg:width="1cm" svg:height="1.03cm" draw:z-index="3"><draw:image xlink:href="Pictures/100000000000002700000028A4170FD3.png" xlink:type="simple" xlink:show="embed" xlink:actuate="onLoad"/></draw:frame></text:p>
        </text:list-item>
        <text:list-item>
          <text:p text:style-name="P5">Avec l'outil de sélection <draw:frame draw:style-name="fr1" draw:name="images5" text:anchor-type="as-char" svg:y="-0.6cm" svg:width="1cm" svg:height="1cm" draw:z-index="4"><draw:image xlink:href="Pictures/100000000000002700000027725D36CF.png" xlink:type="simple" xlink:show="embed" xlink:actuate="onLoad"/></draw:frame> déplace les points A, B, C et D : ABCD reste un trapèze !</text:p>
        </text:list-item>
      </text:list>
      <text:p text:style-name="P1"/>
      <text:p text:style-name="P1">Exercice 2</text:p>
      <text:p text:style-name="P2">De la même façon, construis les quadrilatères suivants <text:span text:style-name="T6">(dans l'ordre, du plus facile au plus difficile)</text:span> :</text:p>
      <text:list xml:id="list5893319544415359893" text:style-name="L2">
        <text:list-item>
          <text:p text:style-name="P7">un parallélogramme</text:p>
        </text:list-item>
        <text:list-item>
          <text:p text:style-name="P7">un rectangle</text:p>
        </text:list-item>
        <text:list-item>
          <text:p text:style-name="P7">un losange</text:p>
        </text:list-item>
        <text:list-item>
          <text:p text:style-name="P7">un carré</text:p>
        </text:list-item>
      </text:list>
      <text:p text:style-name="P9"><text:span text:style-name="T10">V</text:span>érifie que ces quadrilatères restent corrects si tu <text:span text:style-name="T11">déplaces</text:span> les points !</text:p>
      <text:p text:style-name="P1"/>
      <text:p text:style-name="P1"/>
      <text:p text:style-name="P1">À la maison...</text:p>
      <text:p text:style-name="P2">Geogebra est un <text:span text:style-name="T2">logiciel libre</text:span>, tu peux l'avoir à la maison :</text:p>
      <text:list xml:id="list2024503704" text:continue-numbering="true" text:style-name="L2">
        <text:list-item>
          <text:p text:style-name="P13"><text:span text:style-name="T1">va sur </text:span><text:a xlink:type="simple" xlink:href="http://www.geogebra.org/"><text:span text:style-name="T1">www.geogebra.org</text:span></text:a></text:p>
        </text:list-item>
        <text:list-item>
          <text:p text:style-name="P11"><text:a xlink:type="simple" xlink:href="mailto:matthieu.bender@vs.edcuanet2.ch"><text:span text:style-name="T4">matthieu.bender@vs.edcuanet2.ch</text:span></text:a><text:span text:style-name="T3"> </text:span><text:span text:style-name="T5">en cas de problème...</text:span></text:p>
        </text:list-item>
      </text:list>
      <text:p text:style-name="P4">Polygones : construction avec Geogebra</text:p>
      <text:p text:style-name="P1">Exercice 1</text:p>
      <text:p text:style-name="P2">Construis un trapèze quelconque en suivant ces étapes :</text:p>
      <text:list xml:id="list1747424406" text:continue-list="list4197243282228735551" text:style-name="L1">
        <text:list-item text:start-value="1">
          <text:p text:style-name="P5">Place un point A et un point B <draw:frame draw:style-name="fr1" draw:name="images6" text:anchor-type="as-char" svg:y="-0.649cm" svg:width="0.981cm" svg:height="1.03cm" draw:z-index="5"><draw:image xlink:href="Pictures/100000000000002600000028EBD9DB17.png" xlink:type="simple" xlink:show="embed" xlink:actuate="onLoad"/></draw:frame></text:p>
        </text:list-item>
        <text:list-item>
          <text:p text:style-name="P5">Trace le segment AB <draw:frame draw:style-name="fr1" draw:name="images7" text:anchor-type="as-char" svg:y="-0.624cm" svg:width="1cm" svg:height="0.981cm" draw:z-index="6"><draw:image xlink:href="Pictures/100000000000002700000026E616E062.png" xlink:type="simple" xlink:show="embed" xlink:actuate="onLoad"/></draw:frame></text:p>
        </text:list-item>
        <text:list-item>
          <text:p text:style-name="P5">Place un point C en dehors de AB</text:p>
        </text:list-item>
        <text:list-item>
          <text:p text:style-name="P5">Trace une droite parallèle à AB, passant par C <draw:frame draw:style-name="fr2" draw:name="images8" text:anchor-type="as-char" svg:y="-0.624cm" svg:width="1cm" svg:height="0.981cm" draw:z-index="7"><draw:image xlink:href="Pictures/10000000000000270000002602BF368C.png" xlink:type="simple" xlink:show="embed" xlink:actuate="onLoad"/></draw:frame></text:p>
        </text:list-item>
        <text:list-item>
          <text:p text:style-name="P5">Place un point D sur cette droite, pour que ABCD soit un trapèze</text:p>
        </text:list-item>
        <text:list-item>
          <text:p text:style-name="P5">Trace <text:span text:style-name="T7">le polygone ABCD </text:span><text:span text:style-name="T7"><draw:frame draw:style-name="fr2" draw:name="images12" text:anchor-type="as-char" svg:y="-0.623cm" svg:width="0.979cm" svg:height="0.979cm" draw:z-index="11"><draw:image xlink:href="Pictures/1000000000000025000000258A11B72E.png" xlink:type="simple" xlink:show="embed" xlink:actuate="onLoad"/></draw:frame></text:span></text:p>
        </text:list-item>
        <text:list-item>
          <text:p text:style-name="P6"><text:span text:style-name="T9">(facultatif) </text:span>Cache les traits de construction <draw:frame draw:style-name="fr1" draw:name="images9" text:anchor-type="as-char" svg:y="-0.616cm" svg:width="1cm" svg:height="1.03cm" draw:z-index="8"><draw:image xlink:href="Pictures/100000000000002700000028A4170FD3.png" xlink:type="simple" xlink:show="embed" xlink:actuate="onLoad"/></draw:frame></text:p>
        </text:list-item>
        <text:list-item>
          <text:p text:style-name="P5">Avec l'outil de sélection <draw:frame draw:style-name="fr1" draw:name="images10" text:anchor-type="as-char" svg:y="-0.6cm" svg:width="1cm" svg:height="1cm" draw:z-index="9"><draw:image xlink:href="Pictures/100000000000002700000027725D36CF.png" xlink:type="simple" xlink:show="embed" xlink:actuate="onLoad"/></draw:frame> déplace les points A, B, C et D : ABCD reste un trapèze !</text:p>
        </text:list-item>
      </text:list>
      <text:p text:style-name="P1"/>
      <text:p text:style-name="P1">Exercice 2</text:p>
      <text:p text:style-name="P2">De la même façon, construis les quadrilatères suivants <text:span text:style-name="T6">(dans l'ordre, du plus facile au plus difficile)</text:span> :</text:p>
      <text:list xml:id="list7197469148956190311" text:style-name="L3">
        <text:list-item>
          <text:p text:style-name="P8">un parallélogramme</text:p>
        </text:list-item>
        <text:list-item>
          <text:p text:style-name="P8">un rectangle</text:p>
        </text:list-item>
        <text:list-item>
          <text:p text:style-name="P8">un losange</text:p>
        </text:list-item>
        <text:list-item>
          <text:p text:style-name="P8">un carré</text:p>
        </text:list-item>
      </text:list>
      <text:p text:style-name="P2"><text:span text:style-name="T10">V</text:span>érifie que ces quadrilatères restent corrects si tu <text:span text:style-name="T11">déplaces</text:span> les points !</text:p>
      <text:p text:style-name="P1"/>
      <text:p text:style-name="P1"/>
      <text:p text:style-name="P1">À la maison...</text:p>
      <text:p text:style-name="P2">Geogebra est un <text:span text:style-name="T2">logiciel libre</text:span>, tu peux l'avoir à la maison :</text:p>
      <text:list xml:id="list809274366" text:continue-numbering="true" text:style-name="L3">
        <text:list-item>
          <text:p text:style-name="P14"><text:span text:style-name="T1">va sur </text:span><text:a xlink:type="simple" xlink:href="http://www.geogebra.org/"><text:span text:style-name="T1">www.geogebra.org</text:span></text:a></text:p>
        </text:list-item>
        <text:list-item>
          <text:p text:style-name="P8">télécharge le « Webstart »</text:p>
        </text:list-item>
      </text:list>
      <text:list xml:id="list308615061" text:continue-list="list2024503704" text:style-name="L2">
        <text:list-item>
          <text:p text:style-name="P12"><text:a xlink:type="simple" xlink:href="mailto:matthieu.bender@vs.edcuanet2.ch"><text:span text:style-name="T4">matthieu.bender@vs.edcuanet2.ch</text:span></text:a><text:span text:style-name="T3"> </text:span><text:span text:style-name="T5">en cas de problème...</text:span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OpenSymbol" svg:font-family="OpenSymbol"/>
    <style:font-face style:name="DejaVu Serif" svg:font-family="'DejaVu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 Sans1" svg:font-family="'DejaVu Sans'" style:font-family-generic="swiss" style:font-pitch="variable"/>
    <style:font-face style:name="DejaVu Sans" svg:font-family="'DejaVu Sans'" style:font-adornments="Book" style:font-family-generic="swiss" style:font-pitch="variable"/>
    <style:font-face style:name="MS Mincho" svg:font-family="'MS Mincho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fr" fo:country="CH" style:letter-kerning="true" style:font-size-asian="12pt" style:language-asian="zxx" style:country-asian="none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fr" fo:country="CH" style:letter-kerning="true" style:font-name-asian="Tahoma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size="14pt" style:font-name-asian="MS Mincho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9.7cm" fo:page-height="21.001cm" style:num-format="1" style:print-orientation="landscape" fo:margin-top="0.6cm" fo:margin-bottom="0.6cm" fo:margin-left="1cm" fo:margin-right="1cm" style:writing-mode="lr-tb" style:footnote-max-height="0cm">
        <style:columns fo:column-count="2" fo:column-gap="2cm">
          <style:column style:rel-width="32767*" fo:start-indent="0cm" fo:end-indent="1cm"/>
          <style:column style:rel-width="32768*" fo:start-indent="1cm" fo:end-indent="0cm"/>
        </style:columns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0-04-13T12:22:44</meta:creation-date>
    <dc:date>2013-09-15T18:31:18</dc:date>
    <meta:editing-duration>PT52M54S</meta:editing-duration>
    <meta:editing-cycles>27</meta:editing-cycles>
    <meta:generator>LibreOffice/4.0.2.2$Linux_x86 LibreOffice_project/400m0$Build-2</meta:generator>
    <meta:print-date>2010-04-13T12:56:31</meta:print-date>
    <dc:creator>Matthieu Bender</dc:creator>
    <meta:document-statistic meta:table-count="0" meta:image-count="12" meta:object-count="0" meta:page-count="1" meta:paragraph-count="45" meta:word-count="330" meta:character-count="1747" meta:non-whitespace-character-count="1479"/>
  </office:meta>
</office:document-meta>
</file>