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ejaVu Serif" svg:font-family="'DejaVu Serif'" style:font-family-generic="roman"/>
    <style:font-face style:name="DejaVu Sans" svg:font-family="'DejaVu Sans'" style:font-family-generic="swiss"/>
    <style:font-face style:name="Lucida Sans1" svg:font-family="'Lucida Sans'" style:font-family-generic="swiss"/>
    <style:font-face style:name="Linux Libertine" svg:font-family="'Linux Libertine'" style:font-pitch="variable"/>
    <style:font-face style:name="Linux Libertine O" svg:font-family="'Linux Libertine O'"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499cm" style:contextual-spacing="false" fo:text-align="justify" style:justify-single-word="false">
        <style:tab-stops>
          <style:tab-stop style:position="16.976cm" style:type="right"/>
        </style:tab-stops>
      </style:paragraph-properties>
      <style:text-properties style:font-name="Linux Libertine O" fo:font-size="10pt" style:font-size-asian="10pt" style:font-size-complex="10pt"/>
    </style:style>
    <style:style style:name="P2" style:family="paragraph" style:parent-style-name="Standard">
      <style:paragraph-properties fo:margin-top="0cm" fo:margin-bottom="0.499cm" style:contextual-spacing="false" fo:text-align="justify" style:justify-single-word="false">
        <style:tab-stops>
          <style:tab-stop style:position="16.976cm" style:type="right"/>
        </style:tab-stops>
      </style:paragraph-properties>
      <style:text-properties style:font-name="Linux Libertine O" fo:font-size="10pt" officeooo:paragraph-rsid="0015f663" style:font-size-asian="10pt" style:font-size-complex="10pt"/>
    </style:style>
    <style:style style:name="P3" style:family="paragraph">
      <style:text-properties style:font-name="Linux Libertine O"/>
    </style:style>
    <style:style style:name="T1" style:family="text">
      <style:text-properties fo:font-size="8pt" fo:font-style="italic" style:font-size-asian="8pt" style:font-style-asian="italic" style:font-size-complex="8pt" style:font-style-complex="italic"/>
    </style:style>
    <style:style style:name="T2" style:family="text">
      <style:text-properties officeooo:rsid="0015f663"/>
    </style:style>
    <style:style style:name="T3" style:family="text">
      <style:text-properties style:text-underline-style="solid" style:text-underline-width="auto" style:text-underline-color="font-color"/>
    </style:style>
    <style:style style:name="T4" style:family="text">
      <style:text-properties style:font-name="Linux Libertine O"/>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style:style style:name="gr1" style:family="graphic">
      <style:graphic-properties draw:stroke="none" svg:stroke-color="#000000" draw:fill="none" draw:fill-color="#ffffff" fo:min-height="0.556cm" style:run-through="foreground" style:wrap="run-through" style:number-wrapped-paragraphs="no-limit" style:vertical-pos="from-top" style:vertical-rel="page" style:horizontal-pos="from-left" style:horizontal-rel="paragrap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style-name="gr1" draw:text-style-name="P3" svg:width="1.865cm" svg:height="0.556cm" draw:transform="rotate (1.5707963267949) translate (0.850194444444444cm 2.28423611111111cm)">
        <draw:text-box>
          <text:p><text:span text:style-name="T4">Niveau I</text:span></text:p>
        </draw:text-box>
      </draw:frame>
      <draw:frame text:anchor-type="page" text:anchor-page-number="2" draw:z-index="1" draw:style-name="gr1" draw:text-style-name="P3" svg:width="1.865cm" svg:height="0.556cm" draw:transform="rotate (1.5707963267949) translate (0.850194444444444cm 2.28423611111111cm)">
        <draw:text-box>
          <text:p><text:span text:style-name="T4">Niveau II</text:span></text:p>
        </draw:text-box>
      </draw:frame>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1">L'appareil circulatoire assure à tous les tissus de l’organisme un apport continu de dioxygène et de nutriments, mais il se charge également de l’élimination du dioxyde de carbone et de tous les déchets. On distingue la grande circulation (circulation systémique), dont le rôle est de recharger les muscles et organes en dioxygène et en nutriments et la petite circulation (circulation pulmonaire) dont le rôle est d'assurer la ré-oxygénation du sang par les poumons et l'élimination par ceux-ci du dioxyde de carbone. Ainsi, le sang effectue une boucle entre le coeur et les poumons pour réaliser les échanges respiratoires, avant d'être envoyé vers tous les organes du corps.<text:tab/><text:span text:style-name="T1">(d'après Wikipedia)</text:span></text:p>
      <text:p text:style-name="P2"><text:soft-page-break/>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text:p text:style-name="P2">L'appareil circulatoire <text:span text:style-name="T2">permet</text:span> à tous les <text:span text:style-name="T2">organes</text:span> <text:span text:style-name="T2">d'être alimenté en oxygène</text:span> et <text:span text:style-name="T2">en</text:span> nutriments, mais il se charge également de l’élimination du <text:span text:style-name="T2">gaz carbonique</text:span> et de tous les déchets. <text:span text:style-name="T2">Il y a deux circulations : </text:span>la <text:span text:style-name="T3">grande circulation</text:span>, dont le rôle est de recharger les muscles et organes en oxygène et en nutriments et la <text:span text:style-name="T3">petite circulation</text:span> (<text:span text:style-name="T2">ou </text:span>circulation pulmonaire) dont le rôle est <text:span text:style-name="T2">de se réapprovisionner en oxygène aux poumons et de s'y décharger du gaz carbonique</text:span>. Ainsi, le sang effectue <text:span text:style-name="T2">d'abord </text:span>une boucle entre le <text:span text:style-name="T2">cœur</text:span> et les poumons pour réaliser les échanges respiratoires, avant d'être envoyé vers tous les organes du corps.<text:tab/><text:span text:style-name="T1">(d'après Wikipedia)</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DejaVu Serif" svg:font-family="'DejaVu Serif'" style:font-family-generic="roman"/>
    <style:font-face style:name="DejaVu Sans" svg:font-family="'DejaVu Sans'" style:font-family-generic="swiss"/>
    <style:font-face style:name="Lucida Sans1" svg:font-family="'Lucida Sans'" style:font-family-generic="swiss"/>
    <style:font-face style:name="Linux Libertine" svg:font-family="'Linux Libertine'" style:font-pitch="variable"/>
    <style:font-face style:name="Linux Libertine O" svg:font-family="'Linux Libertine O'"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DejaVu Sans" fo:font-size="11pt" fo:language="fr" fo:country="CH" style:letter-kerning="true" style:font-name-asian="SimSun" style:font-size-asian="12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DejaVu Sans" fo:font-size="11pt" fo:language="fr" fo:country="CH"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DejaVu Serif" fo:font-family="'DejaVu Serif'" style:font-family-generic="roman" fo:font-size="13pt" style:font-name-asian="SimSun" style:font-family-asian="SimSun"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DejaVu Sans" fo:font-family="'DejaVu Sans'" style:font-family-generic="swis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DejaVu Sans" fo:font-family="'DejaVu Sans'" style:font-family-generic="swiss" fo:font-size="10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DejaVu Sans" fo:font-family="'DejaVu Sans'" style:font-family-generic="swiss" fo:font-size="10pt" style:font-name-complex="Lucida Sans1" style:font-family-complex="'Lucida 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503cm" fo:margin-bottom="0.527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2-10-01T12:23:31</meta:creation-date>
    <dc:date>2014-09-05T15:06:11.862303409</dc:date>
    <meta:editing-duration>PT27M42S</meta:editing-duration>
    <meta:editing-cycles>6</meta:editing-cycles>
    <meta:generator>LibreOffice/4.2.6.3$Linux_X86_64 LibreOffice_project/420m0$Build-3</meta:generator>
    <dc:creator>Matthieu Bender</dc:creator>
    <meta:document-statistic meta:table-count="0" meta:image-count="0" meta:object-count="0" meta:page-count="2" meta:paragraph-count="20" meta:word-count="2160" meta:character-count="13500" meta:non-whitespace-character-count="11360"/>
  </office:meta>
</office:document-meta>
</file>