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Pictures/100002010000078000000487D2FD4873.png" manifest:media-type=""/>
  <manifest:file-entry manifest:full-path="meta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Bitstream Vera Sans" svg:font-family="'Bitstream Vera Sans'"/>
    <style:font-face style:name="Bitstream Vera Serif" svg:font-family="'Bitstream Vera Serif'"/>
    <style:font-face style:name="Linux Libertine1" svg:font-family="'Linux Libertine'" style:font-adornments="Normal"/>
    <style:font-face style:name="OpenSymbol" svg:font-family="OpenSymbol"/>
    <style:font-face style:name="Tahoma1" svg:font-family="Tahoma"/>
    <style:font-face style:name="DejaVu Sans2" svg:font-family="'DejaVu Sans'" style:font-family-generic="swiss"/>
    <style:font-face style:name="Linux Libertine2" svg:font-family="'Linux Libertine'" style:font-pitch="variable"/>
    <style:font-face style:name="Linux Libertine" svg:font-family="'Linux Libertine'" style:font-adornments="Normal" style:font-pitch="variable"/>
    <style:font-face style:name="Linux Libertine Capitals" svg:font-family="'Linux Libertine Capitals'" style:font-pitch="variable"/>
    <style:font-face style:name="Linux Libertine Display Capitals" svg:font-family="'Linux Libertine Display Capitals'" style:font-adornments="Gras" style:font-pitch="variable"/>
    <style:font-face style:name="DejaVu Sans" svg:font-family="'DejaVu Sans'" style:font-family-generic="swiss" style:font-pitch="variable"/>
    <style:font-face style:name="DejaVu Sans1" svg:font-family="'DejaVu Sans'" style:font-adornments="Condensed" style:font-family-generic="swiss" style:font-pitch="variable"/>
    <style:font-face style:name="DejaVu Sans3" svg:font-family="'DejaVu San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officeooo:paragraph-rsid="0017af7f"/>
    </style:style>
    <style:style style:name="P4" style:family="paragraph" style:parent-style-name="Standard">
      <style:paragraph-properties fo:text-align="center" style:justify-single-word="false"/>
      <style:text-properties officeooo:paragraph-rsid="001a928f"/>
    </style:style>
    <style:style style:name="P5" style:family="paragraph" style:parent-style-name="Standard">
      <style:text-properties officeooo:paragraph-rsid="001dbd86"/>
    </style:style>
    <style:style style:name="P6" style:family="paragraph" style:parent-style-name="liste_20_a_29_">
      <style:text-properties officeooo:paragraph-rsid="00005718"/>
    </style:style>
    <style:style style:name="P7" style:family="paragraph" style:parent-style-name="liste_20_a_29_">
      <style:text-properties officeooo:paragraph-rsid="000cbfd0"/>
    </style:style>
    <style:style style:name="P8" style:family="paragraph" style:parent-style-name="liste_20_a_29_">
      <style:text-properties officeooo:paragraph-rsid="000e7e68"/>
    </style:style>
    <style:style style:name="P9" style:family="paragraph" style:parent-style-name="liste_20_a_29_">
      <style:text-properties officeooo:paragraph-rsid="000ef3fe"/>
    </style:style>
    <style:style style:name="P10" style:family="paragraph" style:parent-style-name="liste_20_a_29_">
      <style:text-properties officeooo:paragraph-rsid="0010f9a0"/>
    </style:style>
    <style:style style:name="P11" style:family="paragraph" style:parent-style-name="liste_20_a_29_">
      <style:text-properties officeooo:paragraph-rsid="0013b1f8"/>
    </style:style>
    <style:style style:name="P12" style:family="paragraph" style:parent-style-name="liste_20_a_29_">
      <style:text-properties officeooo:paragraph-rsid="001738be"/>
    </style:style>
    <style:style style:name="P13" style:family="paragraph" style:parent-style-name="liste_20_a_29_">
      <style:text-properties officeooo:paragraph-rsid="001a928f"/>
    </style:style>
    <style:style style:name="P14" style:family="paragraph" style:parent-style-name="liste_20_a_29_">
      <style:text-properties officeooo:paragraph-rsid="001dbd86"/>
    </style:style>
    <style:style style:name="P15" style:family="paragraph">
      <style:paragraph-properties fo:text-align="center"/>
    </style:style>
    <style:style style:name="P16" style:family="paragraph">
      <style:text-properties style:font-name="Linux Libertine2" fo:font-size="10pt" style:font-size-asian="10pt" style:font-size-complex="10pt"/>
    </style:style>
    <style:style style:name="T1" style:family="text">
      <style:text-properties style:text-position="0% 100%" style:font-name="Linux Libertine" fo:font-size="10pt" style:text-underline-style="none" officeooo:rsid="00005718"/>
    </style:style>
    <style:style style:name="T2" style:family="text">
      <style:text-properties style:text-position="0% 100%" style:font-name="Linux Libertine" fo:font-size="10pt" style:text-underline-style="none" officeooo:rsid="00067700"/>
    </style:style>
    <style:style style:name="T3" style:family="text">
      <style:text-properties style:text-position="0% 100%" style:font-name="Linux Libertine" fo:font-size="10pt" style:text-underline-style="none" officeooo:rsid="0008961f"/>
    </style:style>
    <style:style style:name="T4" style:family="text">
      <style:text-properties style:text-position="0% 100%" style:font-name="Linux Libertine" fo:font-size="10pt" style:text-underline-style="none" officeooo:rsid="000cbfd0"/>
    </style:style>
    <style:style style:name="T5" style:family="text">
      <style:text-properties style:text-position="0% 100%" style:font-name="Linux Libertine" fo:font-size="10pt" style:text-underline-style="none" officeooo:rsid="000e7e68"/>
    </style:style>
    <style:style style:name="T6" style:family="text">
      <style:text-properties style:text-position="0% 100%" style:font-name="Linux Libertine" fo:font-size="10pt" style:text-underline-style="none" officeooo:rsid="000ef3fe"/>
    </style:style>
    <style:style style:name="T7" style:family="text">
      <style:text-properties style:text-position="0% 100%" style:font-name="Linux Libertine" fo:font-size="10pt" style:text-underline-style="none" officeooo:rsid="000f0da3"/>
    </style:style>
    <style:style style:name="T8" style:family="text">
      <style:text-properties style:text-position="0% 100%" style:font-name="Linux Libertine" fo:font-size="10pt" style:text-underline-style="none" officeooo:rsid="0010f9a0"/>
    </style:style>
    <style:style style:name="T9" style:family="text">
      <style:text-properties style:text-position="0% 100%" style:font-name="Linux Libertine" fo:font-size="10pt" style:text-underline-style="none" officeooo:rsid="0013b1f8"/>
    </style:style>
    <style:style style:name="T10" style:family="text">
      <style:text-properties style:text-position="0% 100%" style:font-name="Linux Libertine" fo:font-size="10pt" style:text-underline-style="none" officeooo:rsid="001434c3"/>
    </style:style>
    <style:style style:name="T11" style:family="text">
      <style:text-properties style:text-position="0% 100%" style:font-name="Linux Libertine" fo:font-size="10pt" style:text-underline-style="none" officeooo:rsid="001738be"/>
    </style:style>
    <style:style style:name="T12" style:family="text">
      <style:text-properties style:text-position="0% 100%" style:font-name="Linux Libertine" fo:font-size="10pt" style:text-underline-style="none" fo:font-weight="bold" officeooo:rsid="001738be" style:font-size-asian="13pt" style:font-weight-asian="bold" style:font-size-complex="13pt" style:font-weight-complex="bold"/>
    </style:style>
    <style:style style:name="T13" style:family="text">
      <style:text-properties style:text-position="0% 100%" style:font-name="Linux Libertine" fo:font-size="10pt" fo:font-style="italic" style:text-underline-style="none" officeooo:rsid="0001e7a1" style:font-style-asian="italic" style:font-style-complex="italic"/>
    </style:style>
    <style:style style:name="T14" style:family="text">
      <style:text-properties style:text-position="0% 100%" style:font-name="Linux Libertine" fo:font-size="10pt" fo:font-style="italic" style:text-underline-style="none" officeooo:rsid="000cbfd0" style:font-style-asian="italic" style:font-style-complex="italic"/>
    </style:style>
    <style:style style:name="T15" style:family="text">
      <style:text-properties style:text-position="0% 100%" style:font-name="Linux Libertine" fo:font-size="10pt" fo:font-style="italic" style:text-underline-style="none" officeooo:rsid="00005718" style:font-style-asian="italic" style:font-style-complex="italic"/>
    </style:style>
    <style:style style:name="T16" style:family="text">
      <style:text-properties style:text-position="0% 100%" style:font-name="Linux Libertine" fo:font-size="10pt" fo:font-style="italic" style:text-underline-style="none" officeooo:rsid="000ef3fe" style:font-style-asian="italic" style:font-style-complex="italic"/>
    </style:style>
    <style:style style:name="T17" style:family="text">
      <style:text-properties style:text-position="0% 100%" style:font-name="Linux Libertine" fo:font-size="10pt" fo:font-style="italic" style:text-underline-style="none" officeooo:rsid="0010f9a0" style:font-style-asian="italic" style:font-style-complex="italic"/>
    </style:style>
    <style:style style:name="T18" style:family="text">
      <style:text-properties style:text-position="0% 100%" style:font-name="Linux Libertine" fo:font-size="10pt" fo:font-style="italic" style:text-underline-style="none" officeooo:rsid="0013b1f8" style:font-style-asian="italic" style:font-style-complex="italic"/>
    </style:style>
    <style:style style:name="T19" style:family="text">
      <style:text-properties style:text-position="0% 100%" style:font-name="Linux Libertine" fo:font-size="10pt" fo:font-style="italic" style:text-underline-style="none" officeooo:rsid="001434c3" style:font-style-asian="italic" style:font-style-complex="italic"/>
    </style:style>
    <style:style style:name="T20" style:family="text">
      <style:text-properties fo:font-size="13pt" fo:font-weight="bold" style:font-size-asian="13pt" style:font-weight-asian="bold" style:font-size-complex="13pt" style:font-weight-complex="bold"/>
    </style:style>
    <style:style style:name="T21" style:family="text">
      <style:text-properties style:font-name="Linux Libertine2" fo:font-size="10pt" style:font-size-asian="10pt" style:font-size-complex="10pt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marker-end="Extrémité_20_de_20_ligne_20_3" draw:marker-end-width="0.15cm" draw:textarea-horizontal-align="center" draw:textarea-vertical-align="middle" style:run-through="foreground" style:wrap="run-through" style:number-wrapped-paragraphs="no-limit" style:vertical-pos="middle" style:vertical-rel="baseline" style:horizontal-pos="from-left" style:horizontal-rel="paragraph"/>
    </style:style>
    <style:style style:name="gr2" style:family="graphic">
      <style:graphic-properties draw:stroke="none" svg:stroke-color="#000000" draw:fill="none" draw:fill-color="#ffffff" fo:min-height="0.587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Homothéties – Exercice de récapitulation</text:p>
      <text:p text:style-name="Standard">Pour chaque question, explique comment tu as procédé et note, le cas échéant, le calcul effectué :</text:p>
      <text:list xml:id="list974239192" text:style-name="Numbering_20_1">
        <text:list-item>
          <text:p text:style-name="P6"><text:span text:style-name="T1">Trouve le point </text:span><text:span text:style-name="T15">A'</text:span><text:span text:style-name="T1"> sans utiliser </text:span><text:span text:style-name="T3">le centre ni </text:span><text:span text:style-name="T1">le rapport d'homothétie (que tu ne connais pas </text:span><text:span text:style-name="T2">encore</text:span><text:span text:style-name="T1">...)</text:span></text:p>
          <text:p text:style-name="P6"><text:span text:style-name="T1"><text:tab/></text:span></text:p>
          <text:p text:style-name="P6"><text:span text:style-name="T1"><text:tab/></text:span></text:p>
        </text:list-item>
        <text:list-item>
          <text:p text:style-name="P6"><text:span text:style-name="T1">Trouve le centre d'homothétie </text:span><text:span text:style-name="T13">P</text:span></text:p>
          <text:p text:style-name="P6"><text:span text:style-name="T13"><text:tab/></text:span></text:p>
          <text:p text:style-name="P6"><text:span text:style-name="T13"><text:tab/></text:span></text:p>
        </text:list-item>
        <text:list-item>
          <text:p text:style-name="P6"><text:span text:style-name="T1">Calcule le rapport d'homothétie sans utiliser le centre </text:span><text:span text:style-name="T13">P</text:span><text:span text:style-name="T1"> : <text:tab/></text:span></text:p>
        </text:list-item>
        <text:list-item>
          <text:p text:style-name="P6"><text:span text:style-name="T1">Calcule le rapport d'homothétie en utilisant le centre </text:span><text:span text:style-name="T13">P</text:span><text:span text:style-name="T1"> : <text:tab/></text:span></text:p>
        </text:list-item>
        <text:list-item>
          <text:p text:style-name="P7"><text:span text:style-name="T4">Trouve le point </text:span><text:span text:style-name="T14">C' </text:span><text:span text:style-name="T4">en utilisant le centre </text:span><text:span text:style-name="T14">P</text:span><text:span text:style-name="T4"> et le rapport d'homothétie</text:span></text:p>
          <text:p text:style-name="P8"><text:span text:style-name="T5"><text:tab/></text:span></text:p>
          <text:p text:style-name="P8"><text:span text:style-name="T5"><text:tab/></text:span></text:p>
        </text:list-item>
        <text:list-item>
          <text:p text:style-name="P9"><text:span text:style-name="T6">Trouve le point </text:span><text:span text:style-name="T16">G</text:span><text:span text:style-name="T6"> en utilisant </text:span><text:span text:style-name="T7">le rapport mais pas le centre </text:span><text:span text:style-name="T18">P</text:span></text:p>
          <text:p text:style-name="P9"><text:span text:style-name="T7"><text:tab/></text:span></text:p>
          <text:p text:style-name="P9"><text:span text:style-name="T7"><text:tab/></text:span></text:p>
        </text:list-item>
        <text:list-item>
          <text:p text:style-name="P10"><text:span text:style-name="T8">Trouve le point </text:span><text:span text:style-name="T17">F'</text:span><text:span text:style-name="T8"> en utilisant le centre </text:span><text:span text:style-name="T18">P</text:span><text:span text:style-name="T8">, mais pas le rapport</text:span></text:p>
          <text:p text:style-name="P10"><text:span text:style-name="T8"><text:tab/></text:span></text:p>
          <text:p text:style-name="P10"><text:span text:style-name="T8"><text:tab/></text:span></text:p>
        </text:list-item>
        <text:list-item>
          <text:p text:style-name="P11"><text:span text:style-name="T9">Trouve le point D en utilisant </text:span><text:span text:style-name="T10">les points </text:span><text:span text:style-name="T19">B</text:span><text:span text:style-name="T10">, </text:span><text:span text:style-name="T19">E</text:span><text:span text:style-name="T10">, </text:span><text:span text:style-name="T19">B'</text:span><text:span text:style-name="T10">, </text:span><text:span text:style-name="T19">E'</text:span><text:span text:style-name="T10"> et </text:span><text:span text:style-name="T19">D'</text:span><text:span text:style-name="T10"> uniquement</text:span></text:p>
          <text:p text:style-name="P11"><text:span text:style-name="T10"><text:tab/></text:span></text:p>
          <text:p text:style-name="P11"><text:span text:style-name="T10"><text:tab/></text:span></text:p>
        </text:list-item>
        <text:list-item>
          <text:p text:style-name="P12"><text:span text:style-name="T11">Complète les deux relations suivantes :</text:span></text:p>
        </text:list-item>
      </text:list>
      <text:p text:style-name="P2"><draw:frame text:anchor-type="paragraph" draw:z-index="1" draw:style-name="gr2" draw:text-style-name="P16" svg:width="3.387cm" svg:height="0.588cm" svg:x="7.011cm" svg:y="0.086cm"><draw:text-box><text:p text:style-name="P16"><text:span text:style-name="T21">H(......</text:span><text:span text:style-name="T21">.....</text:span><text:span text:style-name="T21">.. ; ..</text:span><text:span text:style-name="T21">.....</text:span><text:span text:style-name="T21">......)</text:span></text:p></draw:text-box></draw:frame><text:span text:style-name="T11">ABCDEFG <text:s/></text:span><text:span text:style-name="T11"><draw:line text:anchor-type="as-char" draw:z-index="0" draw:style-name="gr1" draw:text-style-name="P15" svg:x2="3.671cm" svg:y2="0cm"><text:p/></draw:line></text:span><text:span text:style-name="T11"> A'B'C'D'E'F'G'</text:span></text:p>
      <text:p text:style-name="P3"><draw:frame text:anchor-type="paragraph" draw:z-index="3" draw:style-name="gr2" draw:text-style-name="P16" svg:width="3.387cm" svg:height="0.588cm" svg:x="7.329cm" svg:y="0.086cm"><draw:text-box><text:p text:style-name="P16"><text:span text:style-name="T21">H(......</text:span><text:span text:style-name="T21">.....</text:span><text:span text:style-name="T21">.. ; ..</text:span><text:span text:style-name="T21">.....</text:span><text:span text:style-name="T21">......)</text:span></text:p></draw:text-box></draw:frame><text:span text:style-name="T11">A'B'C'D'E'F'G' </text:span><text:span text:style-name="T11"><draw:line text:anchor-type="as-char" draw:z-index="2" draw:style-name="gr1" draw:text-style-name="P15" svg:x2="3.671cm" svg:y2="0cm"><text:p/></draw:line></text:span><text:span text:style-name="T11"> ABCDEFG</text:span></text:p>
      <text:p text:style-name="P3"><text:span text:style-name="T11"><draw:frame draw:style-name="fr1" draw:name="images1" text:anchor-type="as-char" svg:width="16.256cm" svg:height="9.813cm" draw:z-index="4"><draw:image xlink:href="Pictures/100002010000078000000487D2FD4873.png" xlink:type="simple" xlink:show="embed" xlink:actuate="onLoad"/></draw:frame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tarSymbol" svg:font-family="StarSymbol" style:font-charset="x-symbol"/>
    <style:font-face style:name="Bitstream Vera Sans" svg:font-family="'Bitstream Vera Sans'"/>
    <style:font-face style:name="Bitstream Vera Serif" svg:font-family="'Bitstream Vera Serif'"/>
    <style:font-face style:name="Linux Libertine1" svg:font-family="'Linux Libertine'" style:font-adornments="Normal"/>
    <style:font-face style:name="OpenSymbol" svg:font-family="OpenSymbol"/>
    <style:font-face style:name="Tahoma1" svg:font-family="Tahoma"/>
    <style:font-face style:name="DejaVu Sans2" svg:font-family="'DejaVu Sans'" style:font-family-generic="swiss"/>
    <style:font-face style:name="Linux Libertine2" svg:font-family="'Linux Libertine'" style:font-pitch="variable"/>
    <style:font-face style:name="Linux Libertine" svg:font-family="'Linux Libertine'" style:font-adornments="Normal" style:font-pitch="variable"/>
    <style:font-face style:name="Linux Libertine Capitals" svg:font-family="'Linux Libertine Capitals'" style:font-pitch="variable"/>
    <style:font-face style:name="Linux Libertine Display Capitals" svg:font-family="'Linux Libertine Display Capitals'" style:font-adornments="Gras" style:font-pitch="variable"/>
    <style:font-face style:name="DejaVu Sans" svg:font-family="'DejaVu Sans'" style:font-family-generic="swiss" style:font-pitch="variable"/>
    <style:font-face style:name="DejaVu Sans1" svg:font-family="'DejaVu Sans'" style:font-adornments="Condensed" style:font-family-generic="swiss" style:font-pitch="variable"/>
    <style:font-face style:name="DejaVu Sans3" svg:font-family="'DejaVu Sans'" style:font-family-generic="system" style:font-pitch="variable"/>
    <style:font-face style:name="Tahoma" svg:font-family="Tahoma" style:font-family-generic="system" style:font-pitch="variable"/>
  </office:font-face-decls>
  <office:styles>
    <draw:marker draw:name="Dimension_20_Lines" draw:display-name="Dimension Lines" svg:viewBox="0 0 836 110" svg:d="m0 0h278 278 280v36 36 38h-278-278-280v-36-36z"/>
    <draw:marker draw:name="Extrémité_20_de_20_ligne_20_2" draw:display-name="Extrémité de ligne 2" svg:viewBox="0 0 140 140" svg:d="m70 0 70 140h-140z"/>
    <draw:marker draw:name="Extrémité_20_de_20_ligne_20_3" draw:display-name="Extrémité de ligne 3" svg:viewBox="0 0 20 30" svg:d="m10 0-10 30h20z"/>
    <draw:marker draw:name="Extrémités_20_de_20_flèche_20_1" draw:display-name="Extrémités de flèche 1" svg:viewBox="0 0 836 110" svg:d="m0 0h278 278 280v36 36 38h-278-278-280v-36-36z"/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fr" fo:country="CH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erif" fo:font-size="11pt" fo:language="fr" fo:country="CH" style:letter-kerning="true" style:font-name-asian="DejaVu Sans3" style:font-size-asian="10.5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199cm" fo:margin-bottom="0.101cm" style:contextual-spacing="false">
        <style:tab-stops/>
      </style:paragraph-properties>
      <style:text-properties style:font-name="Linux Libertine" fo:font-size="10pt" style:font-size-asian="10.5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Bitstream Vera Sans" fo:font-size="11pt" style:font-name-asian="DejaVu Sans3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Bitstream Vera Serif" style:font-size-asian="12pt" style:font-name-complex="Tahoma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Bitstream Vera Serif" fo:font-size="10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Bitstream Vera Serif" style:font-size-asian="12pt" style:font-name-complex="Tahoma1"/>
    </style:style>
    <style:style style:name="Table_20_Contents" style:display-name="Table Contents" style:family="paragraph" style:parent-style-name="Standard" style:class="extra">
      <style:paragraph-properties fo:margin-top="0.101cm" fo:margin-bottom="0.101cm" style:contextual-spacing="false" text:number-lines="false" text:line-number="0"/>
      <style:text-properties style:font-size-asian="10.5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itre_20_exercice" style:display-name="titre exercice" style:family="paragraph" style:parent-style-name="Standard" style:next-style-name="Standard">
      <style:paragraph-properties fo:margin-top="0.4cm" fo:margin-bottom="0.101cm" style:contextual-spacing="false" fo:padding-left="0.049cm" fo:padding-right="0.049cm" fo:padding-top="0.15cm" fo:padding-bottom="0.049cm" fo:border-left="none" fo:border-right="none" fo:border-top="0.06pt solid #000000" fo:border-bottom="none" style:shadow="none">
        <style:tab-stops>
          <style:tab-stop style:position="17cm" style:type="right"/>
        </style:tab-stops>
      </style:paragraph-properties>
      <style:text-properties fo:font-variant="small-caps" style:font-name="Linux Libertine Display Capitals" fo:font-size="11pt" style:text-underline-style="none" fo:font-weight="bold" style:font-size-asian="12pt" style:font-weight-asian="bold" style:font-size-complex="12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liste_20_a_29_" style:display-name="liste a)" style:family="paragraph" style:parent-style-name="Standard" style:list-style-name="Numbering_20_1">
      <style:paragraph-properties style:shadow="none">
        <style:tab-stops>
          <style:tab-stop style:position="15.499cm" style:leader-style="dotted" style:leader-text="."/>
        </style:tab-stops>
      </style:paragraph-properties>
      <style:text-properties style:font-size-asian="10.5pt"/>
    </style:style>
    <style:style style:name="citation" style:family="paragraph" style:parent-style-name="Standard">
      <style:paragraph-properties fo:margin="100%" fo:margin-left="2cm" fo:margin-right="2cm" fo:margin-top="0cm" fo:margin-bottom="0cm" style:contextual-spacing="false" fo:text-align="justify" style:justify-single-word="false" fo:text-indent="0cm" style:auto-text-indent="false" fo:padding="0.15cm" fo:border="0.06pt solid #000000" style:shadow="none">
        <style:tab-stops/>
      </style:paragraph-properties>
      <style:text-properties fo:font-size="10pt" style:text-underline-style="none" style:font-size-asian="10.5pt"/>
    </style:style>
    <style:style style:name="Frame_20_contents" style:display-name="Frame contents" style:family="paragraph" style:parent-style-name="Text_20_body" style:class="extra"/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style:num-prefix=" " style:num-suffix=")" style:num-format="a">
        <style:list-level-properties text:list-level-position-and-space-mode="label-alignment">
          <style:list-level-label-alignment text:label-followed-by="space" fo:text-indent="-0.501cm" fo:margin-left="1cm"/>
        </style:list-level-properties>
      </text:list-level-style-number>
      <text:list-level-style-bullet text:level="2" text:bullet-char="̶">
        <style:list-level-properties text:list-level-position-and-space-mode="label-alignment">
          <style:list-level-label-alignment text:label-followed-by="space" fo:text-indent="-0.501cm" fo:margin-left="2cm"/>
        </style:list-level-properties>
        <style:text-properties style:font-name="DejaVu Sans1"/>
      </text:list-level-style-bullet>
      <text:list-level-style-number text:level="3" text:style-name="Numbering_20_Symbols" style:num-prefix=" " style:num-suffix="." style:num-format="a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prefix=" " style:num-suffix="." style:num-format="i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bullet text:level="5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  <style:text-properties style:font-name="StarSymbol"/>
      </text:list-level-style-bullet>
      <text:list-level-style-bullet text:level="6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  <style:text-properties style:font-name="StarSymbol"/>
      </text:list-level-style-bullet>
      <text:list-level-style-bullet text:level="7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  <style:text-properties style:font-name="StarSymbol"/>
      </text:list-level-style-bullet>
      <text:list-level-style-bullet text:level="8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  <style:text-properties style:font-name="StarSymbol"/>
      </text:list-level-style-bullet>
      <text:list-level-style-bullet text:level="9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  <style:text-properties style:font-name="StarSymbol"/>
      </text:list-level-style-bullet>
      <text:list-level-style-bullet text:level="10" text:style-name="Bullet_20_Symbols" style:num-prefix=" " text:bullet-char="•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  <style:text-properties style:font-name="StarSymbol"/>
      </text:list-level-style-bullet>
    </text:list-style>
    <text:list-style style:name="Numbering_20_2" style:display-name="Numbering 2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0.767cm" fo:margin-bottom="0.885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2-11-05T21:55:03</meta:creation-date>
    <meta:editing-duration>PT22M42S</meta:editing-duration>
    <meta:editing-cycles>37</meta:editing-cycles>
    <meta:generator>LibreOffice/3.6$Linux_x86 LibreOffice_project/360m1$Build-2</meta:generator>
    <dc:title>modele-examen</dc:title>
    <meta:initial-creator>Matthieu Bender</meta:initial-creator>
    <dc:date>2012-11-05T22:21:16</dc:date>
    <dc:creator>Matthieu Bender</dc:creator>
    <meta:document-statistic meta:table-count="0" meta:image-count="1" meta:object-count="0" meta:page-count="1" meta:paragraph-count="26" meta:word-count="143" meta:character-count="803" meta:non-whitespace-character-count="651"/>
    <meta:user-defined meta:name="Info 1"/>
    <meta:user-defined meta:name="Info 2"/>
    <meta:user-defined meta:name="Info 3"/>
    <meta:user-defined meta:name="Info 4"/>
    <meta:template xlink:type="simple" xlink:actuate="onRequest" xlink:title="modele-examen" xlink:href="../../../../../../.config/libreoffice/3/user/template/modele-examen.ott" meta:date="2012-11-05T21:55:00"/>
  </office:meta>
</office:document-meta>
</file>