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Bitstream Vera Sans" svg:font-family="'Bitstream Vera Sans'"/>
    <style:font-face style:name="Bitstream Vera Serif" svg:font-family="'Bitstream Vera Serif'"/>
    <style:font-face style:name="OpenSymbol" svg:font-family="OpenSymbol"/>
    <style:font-face style:name="Tahoma1" svg:font-family="Tahoma"/>
    <style:font-face style:name="Linux Biolinum O" svg:font-family="'Linux Biolinum O'" style:font-adornments="Normal" style:font-pitch="variable"/>
    <style:font-face style:name="DejaVu Serif1" svg:font-family="'DejaVu Serif'" style:font-family-generic="roman" style:font-pitch="variable"/>
    <style:font-face style:name="DejaVu Serif" svg:font-family="'DejaVu Serif'" style:font-adornments="Gras" style:font-family-generic="roman" style:font-pitch="variable"/>
    <style:font-face style:name="DejaVu Sans" svg:font-family="'DejaVu Sans'" style:font-adornments="Condensed" style:font-family-generic="swiss" style:font-pitch="variable"/>
    <style:font-face style:name="DejaVu Sans1" svg:font-family="'DejaVu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2" style:family="paragraph" style:parent-style-name="Text_20_body">
      <style:paragraph-properties fo:text-align="center" style:justify-single-word="false"/>
      <style:text-properties fo:font-size="13pt" fo:font-weight="bold" officeooo:paragraph-rsid="001b840c" style:font-size-asian="13pt" style:font-weight-asian="bold" style:font-size-complex="13pt" style:font-weight-complex="bold"/>
    </style:style>
    <style:style style:name="P3" style:family="paragraph" style:parent-style-name="liste_20_a_29_">
      <style:text-properties officeooo:paragraph-rsid="001b840c"/>
    </style:style>
    <style:style style:name="P4" style:family="paragraph" style:parent-style-name="liste_20_a_29_" style:list-style-name="Numbering_20_1">
      <style:text-properties officeooo:paragraph-rsid="001d88c0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officeooo:rsid="001a2f11"/>
    </style:style>
    <style:style style:name="T3" style:family="text">
      <style:text-properties officeooo:rsid="001c1929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1d0b2d"/>
    </style:style>
    <style:style style:name="T6" style:family="text">
      <style:text-properties officeooo:rsid="001d88c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Numéro_exercice"/>
      </text:sequence-decls>
      <text:p text:style-name="P1">Densité des pays du monde</text:p>
      <text:list xml:id="list8930684224212697489" text:style-name="Numbering_20_1">
        <text:list-item>
          <text:p text:style-name="liste_20_a_29_">rends-toi dans la feuille correspondant au continent qui t'est attribué</text:p>
        </text:list-item>
        <text:list-item>
          <text:p text:style-name="liste_20_a_29_">dans la colonne adéquate, calcule la densité de chacun des pays du continent (observe d'unité de la densité pour deviner la formule si tu ne la connais pas...)</text:p>
        </text:list-item>
        <text:list-item>
          <text:p text:style-name="liste_20_a_29_">réponds aux questions suivantes (<text:span text:style-name="T1">Données – Trier</text:span> peut te faciliter la tâche...) :</text:p>
          <text:list>
            <text:list-item>
              <text:p text:style-name="liste_20_a_29_">quel est le pays le plus peuplé du continent ? <text:tab/></text:p>
            </text:list-item>
            <text:list-item>
              <text:p text:style-name="liste_20_a_29_">quel est le plus grand pays du continent ? <text:tab/></text:p>
            </text:list-item>
            <text:list-item>
              <text:p text:style-name="liste_20_a_29_">quel est le pays avec la plus grande densité ? <text:tab/></text:p>
            </text:list-item>
            <text:list-item>
              <text:p text:style-name="liste_20_a_29_">quel est le pays avec la plus petite densité ? <text:tab/></text:p>
            </text:list-item>
          </text:list>
        </text:list-item>
        <text:list-item>
          <text:p text:style-name="liste_20_a_29_">calcule le nombre total d'habitants et la superficie totale du continent</text:p>
          <text:list>
            <text:list-item>
              <text:p text:style-name="liste_20_a_29_">quelle est la densité du continent : <text:tab/></text:p>
            </text:list-item>
          </text:list>
        </text:list-item>
        <text:list-item>
          <text:p text:style-name="liste_20_a_29_">calcule la moyenne de la densité des pays du continent : <text:tab/></text:p>
          <text:list>
            <text:list-item>
              <text:p text:style-name="liste_20_a_29_"><text:span text:style-name="T3">la</text:span> moyenne est-elle différente de la densité du continent calculée en d) ? <text:tab/></text:p>
              <text:p text:style-name="liste_20_a_29_">Si oui, explique d'où vient cette différence : <text:tab/></text:p>
              <text:p text:style-name="liste_20_a_29_"><text:tab/></text:p>
              <text:p text:style-name="liste_20_a_29_"><text:tab/></text:p>
              <text:p text:style-name="liste_20_a_29_"><text:tab/></text:p>
              <text:p text:style-name="liste_20_a_29_"><text:tab/></text:p>
              <text:p text:style-name="liste_20_a_29_"><text:tab/></text:p>
            </text:list-item>
            <text:list-item>
              <text:p text:style-name="liste_20_a_29_">combien de pays ont une densité plus grande que celle du continent ? <text:tab/></text:p>
            </text:list-item>
            <text:list-item>
              <text:p text:style-name="liste_20_a_29_">et plus petite ?<text:tab/></text:p>
            </text:list-item>
            <text:list-item>
              <text:p text:style-name="liste_20_a_29_">comment expliques-tu que la moyenne ne soit pas au centre ? <text:tab/></text:p>
              <text:p text:style-name="liste_20_a_29_"><text:tab/></text:p>
              <text:p text:style-name="liste_20_a_29_"><text:tab/></text:p>
              <text:p text:style-name="liste_20_a_29_"><text:tab/></text:p>
              <text:p text:style-name="liste_20_a_29_"><text:tab/></text:p>
              <text:p text:style-name="liste_20_a_29_"><text:tab/></text:p>
            </text:list-item>
          </text:list>
        </text:list-item>
        <text:list-item>
          <text:p text:style-name="liste_20_a_29_">construis un diagramme illustrant au mieux <text:span text:style-name="T4">la densité</text:span> de ces pays</text:p>
          <text:list>
            <text:list-item>
              <text:p text:style-name="liste_20_a_29_">mets un titre, une légende, choisis la graduation idéale, <text:span text:style-name="T2">ajoute </text:span>des étiquettes (axes, ...)</text:p>
            </text:list-item>
            <text:list-item>
              <text:p text:style-name="liste_20_a_29_">trie les données selon les habitants, puis selon la superficie et enfin la densité ; observe le diagramme et choisi le tri le plus adéquat</text:p>
            </text:list-item>
            <text:list-item>
              <text:p text:style-name="liste_20_a_29_">une fois qu'il est terminé, copie-le vers un document texte <text:span text:style-name="T6">(un diagramme par élève du groupe)</text:span> et lève la main pour <text:span text:style-name="T5">contrôler avant d'imprimer</text:span></text:p>
            </text:list-item>
          </text:list>
        </text:list-item>
      </text:list>
      <text:p text:style-name="P2">Densité des pays du monde</text:p>
      <text:list xml:id="list90235764951158" text:continue-list="list8930684224212697489" text:style-name="Numbering_20_1">
        <text:list-item text:start-value="1">
          <text:p text:style-name="P3">rends-toi dans la feuille correspondant au continent qui t'est attribué</text:p>
        </text:list-item>
        <text:list-item>
          <text:p text:style-name="P3">dans la colonne adéquate, calcule la densité de chacun des pays du continent (observe d'unité de la densité pour deviner la formule si tu ne la connais pas...)</text:p>
        </text:list-item>
        <text:list-item>
          <text:p text:style-name="P3">réponds aux questions suivantes (<text:span text:style-name="T1">Données – Trier</text:span> peut te faciliter la tâche...) :</text:p>
          <text:list>
            <text:list-item>
              <text:p text:style-name="P3">quel est le pays le plus peuplé du continent ? <text:tab/></text:p>
            </text:list-item>
            <text:list-item>
              <text:p text:style-name="P3">quel est le plus grand pays du continent ? <text:tab/></text:p>
            </text:list-item>
            <text:list-item>
              <text:p text:style-name="P3">quel est le pays avec la plus grande densité ? <text:tab/></text:p>
            </text:list-item>
            <text:list-item>
              <text:p text:style-name="P3">quel est le pays avec la plus petite densité ? <text:tab/></text:p>
            </text:list-item>
          </text:list>
        </text:list-item>
        <text:list-item>
          <text:p text:style-name="P3">calcule le nombre total d'habitants et la superficie totale du continent</text:p>
          <text:list>
            <text:list-item>
              <text:p text:style-name="P3">quelle est la densité du continent : <text:tab/></text:p>
            </text:list-item>
          </text:list>
        </text:list-item>
        <text:list-item>
          <text:p text:style-name="P3">calcule la moyenne de la densité des pays du continent : <text:tab/></text:p>
          <text:list>
            <text:list-item>
              <text:p text:style-name="P3"><text:span text:style-name="T3">la</text:span> moyenne est-elle différente de la densité du continent calculée en d) ? <text:tab/></text:p>
              <text:p text:style-name="P3">Si oui, explique d'où vient cette différence : <text:tab/></text:p>
              <text:p text:style-name="P3"><text:tab/></text:p>
              <text:p text:style-name="P3"><text:tab/></text:p>
              <text:p text:style-name="P3"><text:tab/></text:p>
              <text:p text:style-name="P3"><text:tab/></text:p>
              <text:p text:style-name="P3"><text:tab/></text:p>
            </text:list-item>
            <text:list-item>
              <text:p text:style-name="P3">combien de pays ont une densité plus grande que celle du continent ? <text:tab/></text:p>
            </text:list-item>
            <text:list-item>
              <text:p text:style-name="P3">et plus petite ?<text:tab/></text:p>
            </text:list-item>
            <text:list-item>
              <text:p text:style-name="P3">comment expliques-tu que la moyenne ne soit pas au centre ? <text:tab/></text:p>
              <text:p text:style-name="P3"><text:tab/></text:p>
              <text:p text:style-name="P3"><text:tab/></text:p>
              <text:p text:style-name="P3"><text:tab/></text:p>
              <text:p text:style-name="P3"><text:tab/></text:p>
              <text:p text:style-name="P3"><text:tab/></text:p>
            </text:list-item>
          </text:list>
        </text:list-item>
        <text:list-item>
          <text:p text:style-name="P3">construis un diagramme illustrant au mieux <text:span text:style-name="T4">la densité</text:span> de ces pays</text:p>
          <text:list>
            <text:list-item>
              <text:p text:style-name="P3">mets un titre, une légende, choisis la graduation idéale, <text:span text:style-name="T2">ajoute </text:span>des étiquettes (axes, ...)</text:p>
            </text:list-item>
            <text:list-item>
              <text:p text:style-name="P3">trie les données selon les habitants, puis selon la superficie et enfin la densité ; observe le diagramme et choisi le tri le plus adéquat</text:p>
            </text:list-item>
            <text:list-item>
              <text:p text:style-name="P4">une fois qu'il est terminé, copie-le vers un document texte <text:span text:style-name="T6">(un diagramme par élève du groupe)</text:span> et lève la main pour <text:span text:style-name="T5">contrôler avant d'imprimer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 style:font-charset="x-symbol"/>
    <style:font-face style:name="Bitstream Vera Sans" svg:font-family="'Bitstream Vera Sans'"/>
    <style:font-face style:name="Bitstream Vera Serif" svg:font-family="'Bitstream Vera Serif'"/>
    <style:font-face style:name="OpenSymbol" svg:font-family="OpenSymbol"/>
    <style:font-face style:name="Tahoma1" svg:font-family="Tahoma"/>
    <style:font-face style:name="Linux Biolinum O" svg:font-family="'Linux Biolinum O'" style:font-adornments="Normal" style:font-pitch="variable"/>
    <style:font-face style:name="DejaVu Serif1" svg:font-family="'DejaVu Serif'" style:font-family-generic="roman" style:font-pitch="variable"/>
    <style:font-face style:name="DejaVu Serif" svg:font-family="'DejaVu Serif'" style:font-adornments="Gras" style:font-family-generic="roman" style:font-pitch="variable"/>
    <style:font-face style:name="DejaVu Sans" svg:font-family="'DejaVu Sans'" style:font-adornments="Condensed" style:font-family-generic="swiss" style:font-pitch="variable"/>
    <style:font-face style:name="DejaVu Sans1" svg:font-family="'DejaVu Sans'" style:font-family-generic="system" style:font-pitch="variable"/>
    <style:font-face style:name="Tahoma" svg:font-family="Tahoma" style:font-family-generic="system" style:font-pitch="variable"/>
  </office:font-face-decls>
  <office:styles>
    <draw:marker draw:name="Extrémité_20_de_20_ligne_20_2" draw:display-name="Extrémité de ligne 2" svg:viewBox="0 0 140 140" svg:d="m70 0 70 140h-140z"/>
    <draw:marker draw:name="Extrémité_20_de_20_ligne_20_3" draw:display-name="Extrémité de ligne 3" svg:viewBox="0 0 20 30" svg:d="m10 0-10 30h20z"/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erif" fo:font-size="11pt" fo:language="fr" fo:country="CH" style:letter-kerning="true" style:font-name-asian="DejaVu Sans1" style:font-size-asian="10.5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erif" fo:font-size="11pt" fo:language="fr" fo:country="CH" style:letter-kerning="true" style:font-name-asian="DejaVu Sans1" style:font-size-asian="10.5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199cm" fo:margin-bottom="0cm" style:contextual-spacing="false"/>
      <style:text-properties style:font-name="Linux Biolinum O" fo:font-family="'Linux Biolinum O'" style:font-style-name="Normal" style:font-pitch="variable" fo:font-size="10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Bitstream Vera Sans" fo:font-family="'Bitstream Vera Sans'" fo:font-size="11pt" style:font-name-asian="DejaVu Sans1" style:font-family-asian="'DejaVu San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Bitstream Vera Serif" fo:font-family="'Bitstream Vera Serif'" style:font-size-asian="12pt"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Bitstream Vera Serif" fo:font-family="'Bitstream Vera Serif'" fo:font-size="10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Bitstream Vera Serif" fo:font-family="'Bitstream Vera Serif'" style:font-size-asian="12pt"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fo:margin-top="0.101cm" fo:margin-bottom="0.101cm" style:contextual-spacing="false" text:number-lines="false" text:line-number="0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re_20_exercice" style:display-name="titre exercice" style:family="paragraph" style:next-style-name="Standard" style:master-page-name="">
      <style:paragraph-properties fo:margin-top="0.199cm" fo:margin-bottom="0cm" style:contextual-spacing="false" style:page-number="auto" fo:background-color="transparent" fo:padding="0.101cm" fo:border-left="none" fo:border-right="none" fo:border-top="none" fo:border-bottom="0.26pt solid #4c4c4c" style:shadow="none" fo:keep-with-next="always">
        <style:tab-stops>
          <style:tab-stop style:position="17cm" style:type="right"/>
        </style:tab-stops>
        <style:background-image/>
      </style:paragraph-properties>
      <style:text-properties fo:font-variant="small-caps" style:font-name="DejaVu Serif" fo:font-family="'DejaVu Serif'" style:font-style-name="Gras" style:font-family-generic="roman" style:font-pitch="variable" fo:font-size="11pt" style:text-underline-style="none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liste_20_a_29_" style:display-name="liste a)" style:family="paragraph" style:parent-style-name="Standard" style:list-style-name="Numbering_20_1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.199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prefix=" " style:num-suffix=")" style:num-format="a">
        <style:list-level-properties text:list-level-position-and-space-mode="label-alignment">
          <style:list-level-label-alignment text:label-followed-by="space" fo:text-indent="-0.501cm" fo:margin-left="1cm"/>
        </style:list-level-properties>
      </text:list-level-style-number>
      <text:list-level-style-bullet text:level="2" text:style-name="Numbering_20_Symbols" text:bullet-char="̶">
        <style:list-level-properties text:list-level-position-and-space-mode="label-alignment">
          <style:list-level-label-alignment text:label-followed-by="space" fo:text-indent="-0.501cm" fo:margin-left="2cm"/>
        </style:list-level-properties>
        <style:text-properties style:font-name="DejaVu Sans"/>
      </text:list-level-style-bullet>
      <text:list-level-style-number text:level="3" text:style-name="Numbering_20_Symbols" style:num-prefix=" " style:num-suffix="." style:num-format="a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prefix=" " style:num-suffix="." style:num-format="i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bullet text:level="5" text:style-name="Bullet_20_Symbols" style:num-prefix=" " style:num-suffix=" " text:bullet-char="•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  <style:text-properties style:font-name="StarSymbol"/>
      </text:list-level-style-bullet>
      <text:list-level-style-bullet text:level="6" text:style-name="Bullet_20_Symbols" style:num-prefix=" " style:num-suffix=" " text:bullet-char="•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  <style:text-properties style:font-name="StarSymbol"/>
      </text:list-level-style-bullet>
      <text:list-level-style-bullet text:level="7" text:style-name="Bullet_20_Symbols" style:num-prefix=" " style:num-suffix=" " text:bullet-char="•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  <style:text-properties style:font-name="StarSymbol"/>
      </text:list-level-style-bullet>
      <text:list-level-style-bullet text:level="8" text:style-name="Bullet_20_Symbols" style:num-prefix=" " style:num-suffix=" " text:bullet-char="•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  <style:text-properties style:font-name="StarSymbol"/>
      </text:list-level-style-bullet>
      <text:list-level-style-bullet text:level="9" text:style-name="Bullet_20_Symbols" style:num-prefix=" " style:num-suffix=" " text:bullet-char="•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  <style:text-properties style:font-name="StarSymbol"/>
      </text:list-level-style-bullet>
      <text:list-level-style-bullet text:level="10" text:style-name="Bullet_20_Symbols" style:num-prefix=" " style:num-suffix=" " text:bullet-char="•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  <style:text-properties style:font-name="StarSymbol"/>
      </text:list-level-style-bullet>
    </text:list-style>
    <text:list-style style:name="Numbering_20_2" style:display-name="Numbering 2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582cm" fo:margin-bottom="0.337cm" fo:margin-left="1cm" fo:margin-right="1cm" style:writing-mode="lr-tb" style:footnote-max-height="0cm">
        <style:columns fo:column-count="2" fo:column-gap="2cm">
          <style:column style:rel-width="32767*" fo:start-indent="0cm" fo:end-indent="1cm"/>
          <style:column style:rel-width="32768*" fo:start-indent="1cm" fo:end-indent="0cm"/>
        </style:columns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1-11-29T21:19:25</meta:creation-date>
    <meta:editing-duration>PT51M37S</meta:editing-duration>
    <meta:editing-cycles>44</meta:editing-cycles>
    <meta:generator>LibreOffice/4.1.3.2$Linux_X86_64 LibreOffice_project/410m0$Build-2</meta:generator>
    <dc:title>examen</dc:title>
    <meta:initial-creator>Matthieu Bender</meta:initial-creator>
    <dc:date>2014-04-09T09:02:35.574762761</dc:date>
    <dc:creator>Matthieu Bender</dc:creator>
    <meta:document-statistic meta:table-count="0" meta:image-count="0" meta:object-count="0" meta:page-count="1" meta:paragraph-count="60" meta:word-count="550" meta:character-count="2902" meta:non-whitespace-character-count="2374"/>
    <meta:template xlink:type="simple" xlink:actuate="onRequest" xlink:title="examen" xlink:href="../../../../../../../.libreoffice/3/user/template/examen.ott" meta:date="2011-12-15T20:29:19"/>
  </office:meta>
</office:document-meta>
</file>