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 PL UMing HK" svg:font-family="'AR PL UMing HK'" style:font-family-generic="system" style:font-pitch="variable"/>
    <style:font-face style:name="DejaVu Sans" svg:font-family="'DejaVu Sans'" style:font-family-generic="system" style:font-pitch="variable"/>
    <style:font-face style:name="DejaVu Sans Condensed" svg:font-family="'DejaVu Sans Condensed'" style:font-family-generic="system" style:font-pitch="variable"/>
    <style:font-face style:name="Lohit Hindi" svg:font-family="'Lohit Hind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997cm"/>
    </style:style>
    <style:style style:name="co2" style:family="table-column">
      <style:table-column-properties fo:break-before="auto" style:column-width="2.252cm"/>
    </style:style>
    <style:style style:name="co3" style:family="table-column">
      <style:table-column-properties fo:break-before="auto" style:column-width="3.168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2.057cm"/>
    </style:style>
    <style:style style:name="co7" style:family="table-column">
      <style:table-column-properties fo:break-before="auto" style:column-width="3.445cm"/>
    </style:style>
    <style:style style:name="co8" style:family="table-column">
      <style:table-column-properties fo:break-before="auto" style:column-width="5.526cm"/>
    </style:style>
    <style:style style:name="co9" style:family="table-column">
      <style:table-column-properties fo:break-before="auto" style:column-width="3.639cm"/>
    </style:style>
    <style:style style:name="co10" style:family="table-column">
      <style:table-column-properties fo:break-before="auto" style:column-width="3.861cm"/>
    </style:style>
    <style:style style:name="co11" style:family="table-column">
      <style:table-column-properties fo:break-before="auto" style:column-width="4.694cm"/>
    </style:style>
    <style:style style:name="co12" style:family="table-column">
      <style:table-column-properties fo:break-before="auto" style:column-width="1.947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weight="bold" style:font-weight-asian="bold" style:font-weight-complex="bold"/>
    </style:style>
    <style:style style:name="ce2" style:family="table-cell" style:parent-style-name="Default">
      <style:table-cell-properties fo:wrap-option="wrap"/>
      <style:text-properties style:use-window-font-color="true" style:text-outline="false" style:text-line-through-style="none" style:font-name="Times New Roman" fo:font-size="10pt" fo:language="fr" fo:country="CH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table table:name="monde entier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row table:style-name="ro1">
          <table:table-cell table:style-name="ce1" office:value-type="string" calcext:value-type="string">
            <text:p>Pays</text:p>
          </table:table-cell>
          <table:table-cell table:style-name="ce1" office:value-type="string" calcext:value-type="string">
            <text:p>Habitants</text:p>
          </table:table-cell>
          <table:table-cell table:style-name="ce1" office:value-type="string" calcext:value-type="string">
            <text:p>Superficie (km2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fghanistan </text:p>
          </table:table-cell>
          <table:table-cell office:value-type="float" office:value="29928987" calcext:value-type="float">
            <text:p>29928987</text:p>
          </table:table-cell>
          <table:table-cell office:value-type="float" office:value="647500" calcext:value-type="float">
            <text:p>6475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frique du Sud</text:p>
          </table:table-cell>
          <table:table-cell office:value-type="float" office:value="44344136" calcext:value-type="float">
            <text:p>44344136</text:p>
          </table:table-cell>
          <table:table-cell office:value-type="float" office:value="1219912" calcext:value-type="float">
            <text:p>121991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lbanie </text:p>
          </table:table-cell>
          <table:table-cell office:value-type="float" office:value="3563112" calcext:value-type="float">
            <text:p>3563112</text:p>
          </table:table-cell>
          <table:table-cell office:value-type="float" office:value="28748" calcext:value-type="float">
            <text:p>28748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Algérie</text:p>
          </table:table-cell>
          <table:table-cell office:value-type="float" office:value="34857029" calcext:value-type="float">
            <text:p>34857029</text:p>
          </table:table-cell>
          <table:table-cell office:value-type="float" office:value="2381741" calcext:value-type="float">
            <text:p>238174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llemagne </text:p>
          </table:table-cell>
          <table:table-cell office:value-type="float" office:value="82431390" calcext:value-type="float">
            <text:p>82431390</text:p>
          </table:table-cell>
          <table:table-cell office:value-type="float" office:value="357021" calcext:value-type="float">
            <text:p>35702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dorre </text:p>
          </table:table-cell>
          <table:table-cell office:value-type="float" office:value="70549" calcext:value-type="float">
            <text:p>70549</text:p>
          </table:table-cell>
          <table:table-cell office:value-type="float" office:value="468" calcext:value-type="float">
            <text:p>46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gola </text:p>
          </table:table-cell>
          <table:table-cell office:value-type="float" office:value="11190786" calcext:value-type="float">
            <text:p>11190786</text:p>
          </table:table-cell>
          <table:table-cell office:value-type="float" office:value="1246700" calcext:value-type="float">
            <text:p>1246700</text:p>
          </table:table-cell>
          <table:table-cell table:number-columns-repeated="2"/>
        </table:table-row>
        <table:table-row table:style-name="ro2">
          <table:table-cell office:value-type="string" calcext:value-type="string">
            <text:p>Antigua-et-Barbuda</text:p>
          </table:table-cell>
          <table:table-cell office:value-type="float" office:value="68722" calcext:value-type="float">
            <text:p>68722</text:p>
          </table:table-cell>
          <table:table-cell office:value-type="float" office:value="443" calcext:value-type="float">
            <text:p>44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abie saoudite</text:p>
          </table:table-cell>
          <table:table-cell office:value-type="float" office:value="26417599" calcext:value-type="float">
            <text:p>26417599</text:p>
          </table:table-cell>
          <table:table-cell office:value-type="float" office:value="1960582" calcext:value-type="float">
            <text:p>196058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gentine</text:p>
          </table:table-cell>
          <table:table-cell office:value-type="float" office:value="39537943" calcext:value-type="float">
            <text:p>39537943</text:p>
          </table:table-cell>
          <table:table-cell office:value-type="float" office:value="2766890" calcext:value-type="float">
            <text:p>2766890</text:p>
          </table:table-cell>
          <table:table-cell table:style-name="ce2" table:number-columns-repeated="2"/>
        </table:table-row>
        <table:table-row table:style-name="ro1">
          <table:table-cell office:value-type="string" calcext:value-type="string">
            <text:p>Arménie </text:p>
          </table:table-cell>
          <table:table-cell office:value-type="float" office:value="2982904" calcext:value-type="float">
            <text:p>2982904</text:p>
          </table:table-cell>
          <table:table-cell office:value-type="float" office:value="29800" calcext:value-type="float">
            <text:p>298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stralie</text:p>
          </table:table-cell>
          <table:table-cell office:value-type="float" office:value="20090437" calcext:value-type="float">
            <text:p>20090437</text:p>
          </table:table-cell>
          <table:table-cell office:value-type="float" office:value="7686850" calcext:value-type="float">
            <text:p>76868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triche </text:p>
          </table:table-cell>
          <table:table-cell office:value-type="float" office:value="8184691" calcext:value-type="float">
            <text:p>8184691</text:p>
          </table:table-cell>
          <table:table-cell office:value-type="float" office:value="83870" calcext:value-type="float">
            <text:p>8387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zerbaïdjan </text:p>
          </table:table-cell>
          <table:table-cell office:value-type="float" office:value="7911974" calcext:value-type="float">
            <text:p>7911974</text:p>
          </table:table-cell>
          <table:table-cell office:value-type="float" office:value="86600" calcext:value-type="float">
            <text:p>866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hamas </text:p>
          </table:table-cell>
          <table:table-cell office:value-type="float" office:value="301790" calcext:value-type="float">
            <text:p>301790</text:p>
          </table:table-cell>
          <table:table-cell office:value-type="float" office:value="13940" calcext:value-type="float">
            <text:p>139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hreïn </text:p>
          </table:table-cell>
          <table:table-cell office:value-type="float" office:value="721525" calcext:value-type="float">
            <text:p>721525</text:p>
          </table:table-cell>
          <table:table-cell office:value-type="float" office:value="665" calcext:value-type="float">
            <text:p>66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ngladesh </text:p>
          </table:table-cell>
          <table:table-cell office:value-type="float" office:value="156050883" calcext:value-type="float">
            <text:p>156050883</text:p>
          </table:table-cell>
          <table:table-cell office:value-type="float" office:value="143998" calcext:value-type="float">
            <text:p>14399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bade </text:p>
          </table:table-cell>
          <table:table-cell office:value-type="float" office:value="279254" calcext:value-type="float">
            <text:p>279254</text:p>
          </table:table-cell>
          <table:table-cell office:value-type="float" office:value="431" calcext:value-type="float">
            <text:p>43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lgique </text:p>
          </table:table-cell>
          <table:table-cell office:value-type="float" office:value="11007020" calcext:value-type="float">
            <text:p>11007020</text:p>
          </table:table-cell>
          <table:table-cell office:value-type="float" office:value="30528" calcext:value-type="float">
            <text:p>3052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lize </text:p>
          </table:table-cell>
          <table:table-cell office:value-type="float" office:value="279457" calcext:value-type="float">
            <text:p>279457</text:p>
          </table:table-cell>
          <table:table-cell office:value-type="float" office:value="22966" calcext:value-type="float">
            <text:p>2296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énin</text:p>
          </table:table-cell>
          <table:table-cell office:value-type="float" office:value="7460025" calcext:value-type="float">
            <text:p>7460025</text:p>
          </table:table-cell>
          <table:table-cell office:value-type="float" office:value="112620" calcext:value-type="float">
            <text:p>11262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houtan </text:p>
          </table:table-cell>
          <table:table-cell office:value-type="float" office:value="2232291" calcext:value-type="float">
            <text:p>2232291</text:p>
          </table:table-cell>
          <table:table-cell office:value-type="float" office:value="47000" calcext:value-type="float">
            <text:p>470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iélorussie </text:p>
          </table:table-cell>
          <table:table-cell office:value-type="float" office:value="10300483" calcext:value-type="float">
            <text:p>10300483</text:p>
          </table:table-cell>
          <table:table-cell office:value-type="float" office:value="207600" calcext:value-type="float">
            <text:p>2076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irmanie </text:p>
          </table:table-cell>
          <table:table-cell office:value-type="float" office:value="42909464" calcext:value-type="float">
            <text:p>42909464</text:p>
          </table:table-cell>
          <table:table-cell office:value-type="float" office:value="678500" calcext:value-type="float">
            <text:p>6785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olivie </text:p>
          </table:table-cell>
          <table:table-cell office:value-type="float" office:value="8857870" calcext:value-type="float">
            <text:p>8857870</text:p>
          </table:table-cell>
          <table:table-cell office:value-type="float" office:value="1098580" calcext:value-type="float">
            <text:p>109858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osnie-Herzégovine</text:p>
          </table:table-cell>
          <table:table-cell office:value-type="float" office:value="4025476" calcext:value-type="float">
            <text:p>4025476</text:p>
          </table:table-cell>
          <table:table-cell office:value-type="float" office:value="51129" calcext:value-type="float">
            <text:p>5112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otswana </text:p>
          </table:table-cell>
          <table:table-cell office:value-type="float" office:value="1640115" calcext:value-type="float">
            <text:p>1640115</text:p>
          </table:table-cell>
          <table:table-cell office:value-type="float" office:value="600370" calcext:value-type="float">
            <text:p>60037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résil </text:p>
          </table:table-cell>
          <table:table-cell office:value-type="float" office:value="186112794" calcext:value-type="float">
            <text:p>186112794</text:p>
          </table:table-cell>
          <table:table-cell office:value-type="float" office:value="8511965" calcext:value-type="float">
            <text:p>851196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runei </text:p>
          </table:table-cell>
          <table:table-cell office:value-type="float" office:value="372361" calcext:value-type="float">
            <text:p>372361</text:p>
          </table:table-cell>
          <table:table-cell office:value-type="float" office:value="5770" calcext:value-type="float">
            <text:p>577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ulgarie </text:p>
          </table:table-cell>
          <table:table-cell office:value-type="float" office:value="7450349" calcext:value-type="float">
            <text:p>7450349</text:p>
          </table:table-cell>
          <table:table-cell office:value-type="float" office:value="110910" calcext:value-type="float">
            <text:p>11091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urkina Faso</text:p>
          </table:table-cell>
          <table:table-cell office:value-type="float" office:value="13925313" calcext:value-type="float">
            <text:p>13925313</text:p>
          </table:table-cell>
          <table:table-cell office:value-type="float" office:value="274200" calcext:value-type="float">
            <text:p>2742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urundi </text:p>
          </table:table-cell>
          <table:table-cell office:value-type="float" office:value="6370609" calcext:value-type="float">
            <text:p>6370609</text:p>
          </table:table-cell>
          <table:table-cell office:value-type="float" office:value="27830" calcext:value-type="float">
            <text:p>2783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mbodge </text:p>
          </table:table-cell>
          <table:table-cell office:value-type="float" office:value="13607069" calcext:value-type="float">
            <text:p>13607069</text:p>
          </table:table-cell>
          <table:table-cell office:value-type="float" office:value="181040" calcext:value-type="float">
            <text:p>1810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meroun </text:p>
          </table:table-cell>
          <table:table-cell office:value-type="float" office:value="16380005" calcext:value-type="float">
            <text:p>16380005</text:p>
          </table:table-cell>
          <table:table-cell office:value-type="float" office:value="475440" calcext:value-type="float">
            <text:p>4754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nada </text:p>
          </table:table-cell>
          <table:table-cell office:value-type="float" office:value="32805041" calcext:value-type="float">
            <text:p>32805041</text:p>
          </table:table-cell>
          <table:table-cell office:value-type="float" office:value="9984670" calcext:value-type="float">
            <text:p>998467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p-Vert</text:p>
          </table:table-cell>
          <table:table-cell office:value-type="float" office:value="418224" calcext:value-type="float">
            <text:p>418224</text:p>
          </table:table-cell>
          <table:table-cell office:value-type="float" office:value="4033" calcext:value-type="float">
            <text:p>403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hili </text:p>
          </table:table-cell>
          <table:table-cell office:value-type="float" office:value="15980912" calcext:value-type="float">
            <text:p>15980912</text:p>
          </table:table-cell>
          <table:table-cell office:value-type="float" office:value="756950" calcext:value-type="float">
            <text:p>7569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hine</text:p>
          </table:table-cell>
          <table:table-cell office:value-type="float" office:value="1306313812" calcext:value-type="float">
            <text:p>1306313812</text:p>
          </table:table-cell>
          <table:table-cell office:value-type="float" office:value="9596960" calcext:value-type="float">
            <text:p>959696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hypre </text:p>
          </table:table-cell>
          <table:table-cell office:value-type="float" office:value="780133" calcext:value-type="float">
            <text:p>780133</text:p>
          </table:table-cell>
          <table:table-cell office:value-type="float" office:value="9250" calcext:value-type="float">
            <text:p>92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lombie </text:p>
          </table:table-cell>
          <table:table-cell office:value-type="float" office:value="42954279" calcext:value-type="float">
            <text:p>42954279</text:p>
          </table:table-cell>
          <table:table-cell office:value-type="float" office:value="1138910" calcext:value-type="float">
            <text:p>113891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ores </text:p>
          </table:table-cell>
          <table:table-cell office:value-type="float" office:value="671247" calcext:value-type="float">
            <text:p>671247</text:p>
          </table:table-cell>
          <table:table-cell office:value-type="float" office:value="2170" calcext:value-type="float">
            <text:p>217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rée du Nord</text:p>
          </table:table-cell>
          <table:table-cell office:value-type="float" office:value="22912177" calcext:value-type="float">
            <text:p>22912177</text:p>
          </table:table-cell>
          <table:table-cell office:value-type="float" office:value="120540" calcext:value-type="float">
            <text:p>1205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rée du Sud </text:p>
          </table:table-cell>
          <table:table-cell office:value-type="float" office:value="48422644" calcext:value-type="float">
            <text:p>48422644</text:p>
          </table:table-cell>
          <table:table-cell office:value-type="float" office:value="98480" calcext:value-type="float">
            <text:p>9848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sta Rica</text:p>
          </table:table-cell>
          <table:table-cell office:value-type="float" office:value="4016173" calcext:value-type="float">
            <text:p>4016173</text:p>
          </table:table-cell>
          <table:table-cell office:value-type="float" office:value="51100" calcext:value-type="float">
            <text:p>511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ôte d'Ivoire</text:p>
          </table:table-cell>
          <table:table-cell office:value-type="float" office:value="17298040" calcext:value-type="float">
            <text:p>17298040</text:p>
          </table:table-cell>
          <table:table-cell office:value-type="float" office:value="322460" calcext:value-type="float">
            <text:p>32246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roatie </text:p>
          </table:table-cell>
          <table:table-cell office:value-type="float" office:value="4437460" calcext:value-type="float">
            <text:p>4437460</text:p>
          </table:table-cell>
          <table:table-cell office:value-type="float" office:value="56542" calcext:value-type="float">
            <text:p>5654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uba </text:p>
          </table:table-cell>
          <table:table-cell office:value-type="float" office:value="11346670" calcext:value-type="float">
            <text:p>11346670</text:p>
          </table:table-cell>
          <table:table-cell office:value-type="float" office:value="110860" calcext:value-type="float">
            <text:p>11086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nemark</text:p>
          </table:table-cell>
          <table:table-cell office:value-type="float" office:value="5432335" calcext:value-type="float">
            <text:p>5432335</text:p>
          </table:table-cell>
          <table:table-cell office:value-type="float" office:value="43094" calcext:value-type="float">
            <text:p>4309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jibouti </text:p>
          </table:table-cell>
          <table:table-cell office:value-type="float" office:value="476703" calcext:value-type="float">
            <text:p>476703</text:p>
          </table:table-cell>
          <table:table-cell office:value-type="float" office:value="23000" calcext:value-type="float">
            <text:p>230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minique </text:p>
          </table:table-cell>
          <table:table-cell office:value-type="float" office:value="69029" calcext:value-type="float">
            <text:p>69029</text:p>
          </table:table-cell>
          <table:table-cell office:value-type="float" office:value="754" calcext:value-type="float">
            <text:p>75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Égypte </text:p>
          </table:table-cell>
          <table:table-cell office:value-type="float" office:value="77505756" calcext:value-type="float">
            <text:p>77505756</text:p>
          </table:table-cell>
          <table:table-cell office:value-type="float" office:value="1001450" calcext:value-type="float">
            <text:p>10014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Émirats arabes unis </text:p>
          </table:table-cell>
          <table:table-cell office:value-type="float" office:value="2563212" calcext:value-type="float">
            <text:p>2563212</text:p>
          </table:table-cell>
          <table:table-cell office:value-type="float" office:value="82880" calcext:value-type="float">
            <text:p>8288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Équateur </text:p>
          </table:table-cell>
          <table:table-cell office:value-type="float" office:value="13363593" calcext:value-type="float">
            <text:p>13363593</text:p>
          </table:table-cell>
          <table:table-cell office:value-type="float" office:value="283560" calcext:value-type="float">
            <text:p>28356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Érythrée </text:p>
          </table:table-cell>
          <table:table-cell office:value-type="float" office:value="4561599" calcext:value-type="float">
            <text:p>4561599</text:p>
          </table:table-cell>
          <table:table-cell office:value-type="float" office:value="121320" calcext:value-type="float">
            <text:p>12132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pagne </text:p>
          </table:table-cell>
          <table:table-cell office:value-type="float" office:value="43197684" calcext:value-type="float">
            <text:p>43197684</text:p>
          </table:table-cell>
          <table:table-cell office:value-type="float" office:value="504782" calcext:value-type="float">
            <text:p>50478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onie </text:p>
          </table:table-cell>
          <table:table-cell office:value-type="float" office:value="1332893" calcext:value-type="float">
            <text:p>1332893</text:p>
          </table:table-cell>
          <table:table-cell office:value-type="float" office:value="45226" calcext:value-type="float">
            <text:p>4522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États-Unis</text:p>
          </table:table-cell>
          <table:table-cell office:value-type="float" office:value="295734134" calcext:value-type="float">
            <text:p>295734134</text:p>
          </table:table-cell>
          <table:table-cell office:value-type="float" office:value="9631418" calcext:value-type="float">
            <text:p>963141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Éthiopie </text:p>
          </table:table-cell>
          <table:table-cell office:value-type="float" office:value="73053286" calcext:value-type="float">
            <text:p>73053286</text:p>
          </table:table-cell>
          <table:table-cell office:value-type="float" office:value="1127127" calcext:value-type="float">
            <text:p>112712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idji </text:p>
          </table:table-cell>
          <table:table-cell office:value-type="float" office:value="893354" calcext:value-type="float">
            <text:p>893354</text:p>
          </table:table-cell>
          <table:table-cell office:value-type="float" office:value="18270" calcext:value-type="float">
            <text:p>1827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inlande </text:p>
          </table:table-cell>
          <table:table-cell office:value-type="float" office:value="5223442" calcext:value-type="float">
            <text:p>5223442</text:p>
          </table:table-cell>
          <table:table-cell office:value-type="float" office:value="338145" calcext:value-type="float">
            <text:p>33814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rance</text:p>
          </table:table-cell>
          <table:table-cell office:value-type="float" office:value="61399733" calcext:value-type="float">
            <text:p>61399733</text:p>
          </table:table-cell>
          <table:table-cell office:value-type="float" office:value="547030" calcext:value-type="float">
            <text:p>54703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abon </text:p>
          </table:table-cell>
          <table:table-cell office:value-type="float" office:value="1389201" calcext:value-type="float">
            <text:p>1389201</text:p>
          </table:table-cell>
          <table:table-cell office:value-type="float" office:value="267667" calcext:value-type="float">
            <text:p>26766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ambie </text:p>
          </table:table-cell>
          <table:table-cell office:value-type="float" office:value="1593256" calcext:value-type="float">
            <text:p>1593256</text:p>
          </table:table-cell>
          <table:table-cell office:value-type="float" office:value="11300" calcext:value-type="float">
            <text:p>113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éorgie </text:p>
          </table:table-cell>
          <table:table-cell office:value-type="float" office:value="4677401" calcext:value-type="float">
            <text:p>4677401</text:p>
          </table:table-cell>
          <table:table-cell office:value-type="float" office:value="69700" calcext:value-type="float">
            <text:p>697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hana </text:p>
          </table:table-cell>
          <table:table-cell office:value-type="float" office:value="21029853" calcext:value-type="float">
            <text:p>21029853</text:p>
          </table:table-cell>
          <table:table-cell office:value-type="float" office:value="239460" calcext:value-type="float">
            <text:p>23946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rèce </text:p>
          </table:table-cell>
          <table:table-cell office:value-type="float" office:value="10668354" calcext:value-type="float">
            <text:p>10668354</text:p>
          </table:table-cell>
          <table:table-cell office:value-type="float" office:value="131940" calcext:value-type="float">
            <text:p>1319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renade </text:p>
          </table:table-cell>
          <table:table-cell office:value-type="float" office:value="89502" calcext:value-type="float">
            <text:p>89502</text:p>
          </table:table-cell>
          <table:table-cell office:value-type="float" office:value="344" calcext:value-type="float">
            <text:p>34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uatemala </text:p>
          </table:table-cell>
          <table:table-cell office:value-type="float" office:value="14655189" calcext:value-type="float">
            <text:p>14655189</text:p>
          </table:table-cell>
          <table:table-cell office:value-type="float" office:value="108890" calcext:value-type="float">
            <text:p>10889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uinée </text:p>
          </table:table-cell>
          <table:table-cell office:value-type="float" office:value="9467866" calcext:value-type="float">
            <text:p>9467866</text:p>
          </table:table-cell>
          <table:table-cell office:value-type="float" office:value="245857" calcext:value-type="float">
            <text:p>24585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uinée équatoriale</text:p>
          </table:table-cell>
          <table:table-cell office:value-type="float" office:value="535881" calcext:value-type="float">
            <text:p>535881</text:p>
          </table:table-cell>
          <table:table-cell office:value-type="float" office:value="28051" calcext:value-type="float">
            <text:p>2805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uinée-Bissau</text:p>
          </table:table-cell>
          <table:table-cell office:value-type="float" office:value="1416027" calcext:value-type="float">
            <text:p>1416027</text:p>
          </table:table-cell>
          <table:table-cell office:value-type="float" office:value="36120" calcext:value-type="float">
            <text:p>3612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uyana </text:p>
          </table:table-cell>
          <table:table-cell office:value-type="float" office:value="765283" calcext:value-type="float">
            <text:p>765283</text:p>
          </table:table-cell>
          <table:table-cell office:value-type="float" office:value="214970" calcext:value-type="float">
            <text:p>21497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aïti </text:p>
          </table:table-cell>
          <table:table-cell office:value-type="float" office:value="8121622" calcext:value-type="float">
            <text:p>8121622</text:p>
          </table:table-cell>
          <table:table-cell office:value-type="float" office:value="27750" calcext:value-type="float">
            <text:p>277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nduras </text:p>
          </table:table-cell>
          <table:table-cell office:value-type="float" office:value="6975204" calcext:value-type="float">
            <text:p>6975204</text:p>
          </table:table-cell>
          <table:table-cell office:value-type="float" office:value="112090" calcext:value-type="float">
            <text:p>11209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ngrie </text:p>
          </table:table-cell>
          <table:table-cell office:value-type="float" office:value="10006835" calcext:value-type="float">
            <text:p>10006835</text:p>
          </table:table-cell>
          <table:table-cell office:value-type="float" office:value="93030" calcext:value-type="float">
            <text:p>9303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Îles Marshall</text:p>
          </table:table-cell>
          <table:table-cell office:value-type="float" office:value="59071" calcext:value-type="float">
            <text:p>59071</text:p>
          </table:table-cell>
          <table:table-cell office:value-type="float" office:value="181" calcext:value-type="float">
            <text:p>18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Îles Salomon </text:p>
          </table:table-cell>
          <table:table-cell office:value-type="float" office:value="538032" calcext:value-type="float">
            <text:p>538032</text:p>
          </table:table-cell>
          <table:table-cell office:value-type="float" office:value="28450" calcext:value-type="float">
            <text:p>284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de </text:p>
          </table:table-cell>
          <table:table-cell office:value-type="float" office:value="1080264388" calcext:value-type="float">
            <text:p>1080264388</text:p>
          </table:table-cell>
          <table:table-cell office:value-type="float" office:value="3287590" calcext:value-type="float">
            <text:p>328759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donésie </text:p>
          </table:table-cell>
          <table:table-cell office:value-type="float" office:value="241973879" calcext:value-type="float">
            <text:p>241973879</text:p>
          </table:table-cell>
          <table:table-cell office:value-type="float" office:value="1919440" calcext:value-type="float">
            <text:p>19194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rak </text:p>
          </table:table-cell>
          <table:table-cell office:value-type="float" office:value="26074906" calcext:value-type="float">
            <text:p>26074906</text:p>
          </table:table-cell>
          <table:table-cell office:value-type="float" office:value="437072" calcext:value-type="float">
            <text:p>43707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ran </text:p>
          </table:table-cell>
          <table:table-cell office:value-type="float" office:value="68017860" calcext:value-type="float">
            <text:p>68017860</text:p>
          </table:table-cell>
          <table:table-cell office:value-type="float" office:value="1648000" calcext:value-type="float">
            <text:p>16480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rlande </text:p>
          </table:table-cell>
          <table:table-cell office:value-type="float" office:value="4234925" calcext:value-type="float">
            <text:p>4234925</text:p>
          </table:table-cell>
          <table:table-cell office:value-type="float" office:value="70280" calcext:value-type="float">
            <text:p>7028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slande </text:p>
          </table:table-cell>
          <table:table-cell office:value-type="float" office:value="296737" calcext:value-type="float">
            <text:p>296737</text:p>
          </table:table-cell>
          <table:table-cell office:value-type="float" office:value="103000" calcext:value-type="float">
            <text:p>1030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sraël</text:p>
          </table:table-cell>
          <table:table-cell office:value-type="float" office:value="6276883" calcext:value-type="float">
            <text:p>6276883</text:p>
          </table:table-cell>
          <table:table-cell office:value-type="float" office:value="20770" calcext:value-type="float">
            <text:p>2077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talie </text:p>
          </table:table-cell>
          <table:table-cell office:value-type="float" office:value="58751711" calcext:value-type="float">
            <text:p>58751711</text:p>
          </table:table-cell>
          <table:table-cell office:value-type="float" office:value="301230" calcext:value-type="float">
            <text:p>30123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amaïque </text:p>
          </table:table-cell>
          <table:table-cell office:value-type="float" office:value="2731832" calcext:value-type="float">
            <text:p>2731832</text:p>
          </table:table-cell>
          <table:table-cell office:value-type="float" office:value="10991" calcext:value-type="float">
            <text:p>1099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apon </text:p>
          </table:table-cell>
          <table:table-cell office:value-type="float" office:value="127417244" calcext:value-type="float">
            <text:p>127417244</text:p>
          </table:table-cell>
          <table:table-cell office:value-type="float" office:value="377835" calcext:value-type="float">
            <text:p>37783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Jordanie </text:p>
          </table:table-cell>
          <table:table-cell office:value-type="float" office:value="5759732" calcext:value-type="float">
            <text:p>5759732</text:p>
          </table:table-cell>
          <table:table-cell office:value-type="float" office:value="92300" calcext:value-type="float">
            <text:p>923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azakhstan </text:p>
          </table:table-cell>
          <table:table-cell office:value-type="float" office:value="15185844" calcext:value-type="float">
            <text:p>15185844</text:p>
          </table:table-cell>
          <table:table-cell office:value-type="float" office:value="2727300" calcext:value-type="float">
            <text:p>27273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enya </text:p>
          </table:table-cell>
          <table:table-cell office:value-type="float" office:value="33829590" calcext:value-type="float">
            <text:p>33829590</text:p>
          </table:table-cell>
          <table:table-cell office:value-type="float" office:value="582650" calcext:value-type="float">
            <text:p>5826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irghizistan</text:p>
          </table:table-cell>
          <table:table-cell office:value-type="float" office:value="5146281" calcext:value-type="float">
            <text:p>5146281</text:p>
          </table:table-cell>
          <table:table-cell office:value-type="float" office:value="198500" calcext:value-type="float">
            <text:p>1985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iribati </text:p>
          </table:table-cell>
          <table:table-cell office:value-type="float" office:value="103092" calcext:value-type="float">
            <text:p>103092</text:p>
          </table:table-cell>
          <table:table-cell office:value-type="float" office:value="811" calcext:value-type="float">
            <text:p>81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weït </text:p>
          </table:table-cell>
          <table:table-cell office:value-type="float" office:value="2335648" calcext:value-type="float">
            <text:p>2335648</text:p>
          </table:table-cell>
          <table:table-cell office:value-type="float" office:value="17820" calcext:value-type="float">
            <text:p>1782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os </text:p>
          </table:table-cell>
          <table:table-cell office:value-type="float" office:value="6217141" calcext:value-type="float">
            <text:p>6217141</text:p>
          </table:table-cell>
          <table:table-cell office:value-type="float" office:value="236800" calcext:value-type="float">
            <text:p>2368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sotho </text:p>
          </table:table-cell>
          <table:table-cell office:value-type="float" office:value="1867035" calcext:value-type="float">
            <text:p>1867035</text:p>
          </table:table-cell>
          <table:table-cell office:value-type="float" office:value="30355" calcext:value-type="float">
            <text:p>3035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ttonie </text:p>
          </table:table-cell>
          <table:table-cell office:value-type="float" office:value="2290237" calcext:value-type="float">
            <text:p>2290237</text:p>
          </table:table-cell>
          <table:table-cell office:value-type="float" office:value="64589" calcext:value-type="float">
            <text:p>6458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ban </text:p>
          </table:table-cell>
          <table:table-cell office:value-type="float" office:value="3826018" calcext:value-type="float">
            <text:p>3826018</text:p>
          </table:table-cell>
          <table:table-cell office:value-type="float" office:value="10452" calcext:value-type="float">
            <text:p>1045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beria </text:p>
          </table:table-cell>
          <table:table-cell office:value-type="float" office:value="3482211" calcext:value-type="float">
            <text:p>3482211</text:p>
          </table:table-cell>
          <table:table-cell office:value-type="float" office:value="111370" calcext:value-type="float">
            <text:p>11137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bye </text:p>
          </table:table-cell>
          <table:table-cell office:value-type="float" office:value="5765563" calcext:value-type="float">
            <text:p>5765563</text:p>
          </table:table-cell>
          <table:table-cell office:value-type="float" office:value="1759540" calcext:value-type="float">
            <text:p>17595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echtenstein </text:p>
          </table:table-cell>
          <table:table-cell office:value-type="float" office:value="33717" calcext:value-type="float">
            <text:p>33717</text:p>
          </table:table-cell>
          <table:table-cell office:value-type="float" office:value="160" calcext:value-type="float">
            <text:p>16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tuanie </text:p>
          </table:table-cell>
          <table:table-cell office:value-type="float" office:value="3596617" calcext:value-type="float">
            <text:p>3596617</text:p>
          </table:table-cell>
          <table:table-cell office:value-type="float" office:value="65200" calcext:value-type="float">
            <text:p>652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uxembourg </text:p>
          </table:table-cell>
          <table:table-cell office:value-type="float" office:value="468571" calcext:value-type="float">
            <text:p>468571</text:p>
          </table:table-cell>
          <table:table-cell office:value-type="float" office:value="2586" calcext:value-type="float">
            <text:p>258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cédoine </text:p>
          </table:table-cell>
          <table:table-cell office:value-type="float" office:value="2045262" calcext:value-type="float">
            <text:p>2045262</text:p>
          </table:table-cell>
          <table:table-cell office:value-type="float" office:value="25333" calcext:value-type="float">
            <text:p>2533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dagascar </text:p>
          </table:table-cell>
          <table:table-cell office:value-type="float" office:value="18040341" calcext:value-type="float">
            <text:p>18040341</text:p>
          </table:table-cell>
          <table:table-cell office:value-type="float" office:value="587040" calcext:value-type="float">
            <text:p>5870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laisie </text:p>
          </table:table-cell>
          <table:table-cell office:value-type="float" office:value="23953136" calcext:value-type="float">
            <text:p>23953136</text:p>
          </table:table-cell>
          <table:table-cell office:value-type="float" office:value="329750" calcext:value-type="float">
            <text:p>3297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lawi </text:p>
          </table:table-cell>
          <table:table-cell office:value-type="float" office:value="12158924" calcext:value-type="float">
            <text:p>12158924</text:p>
          </table:table-cell>
          <table:table-cell office:value-type="float" office:value="118480" calcext:value-type="float">
            <text:p>11848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ldives </text:p>
          </table:table-cell>
          <table:table-cell office:value-type="float" office:value="349106" calcext:value-type="float">
            <text:p>349106</text:p>
          </table:table-cell>
          <table:table-cell office:value-type="float" office:value="300" calcext:value-type="float">
            <text:p>3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li </text:p>
          </table:table-cell>
          <table:table-cell office:value-type="float" office:value="12291529" calcext:value-type="float">
            <text:p>12291529</text:p>
          </table:table-cell>
          <table:table-cell office:value-type="float" office:value="1240000" calcext:value-type="float">
            <text:p>12400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lte </text:p>
          </table:table-cell>
          <table:table-cell office:value-type="float" office:value="393933" calcext:value-type="float">
            <text:p>393933</text:p>
          </table:table-cell>
          <table:table-cell office:value-type="float" office:value="316" calcext:value-type="float">
            <text:p>31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roc</text:p>
          </table:table-cell>
          <table:table-cell office:value-type="float" office:value="32725847" calcext:value-type="float">
            <text:p>32725847</text:p>
          </table:table-cell>
          <table:table-cell office:value-type="float" office:value="446550" calcext:value-type="float">
            <text:p>4465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rshall</text:p>
          </table:table-cell>
          <table:table-cell office:value-type="float" office:value="59071" calcext:value-type="float">
            <text:p>59071</text:p>
          </table:table-cell>
          <table:table-cell office:value-type="float" office:value="181" calcext:value-type="float">
            <text:p>181</text:p>
          </table:table-cell>
          <table:table-cell table:style-name="ce2" table:number-columns-repeated="2"/>
        </table:table-row>
        <table:table-row table:style-name="ro1">
          <table:table-cell office:value-type="string" calcext:value-type="string">
            <text:p>Maurice </text:p>
          </table:table-cell>
          <table:table-cell office:value-type="float" office:value="1230602" calcext:value-type="float">
            <text:p>1230602</text:p>
          </table:table-cell>
          <table:table-cell office:value-type="float" office:value="2040" calcext:value-type="float">
            <text:p>20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uritanie </text:p>
          </table:table-cell>
          <table:table-cell office:value-type="float" office:value="3086859" calcext:value-type="float">
            <text:p>3086859</text:p>
          </table:table-cell>
          <table:table-cell office:value-type="float" office:value="1030700" calcext:value-type="float">
            <text:p>10307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xique </text:p>
          </table:table-cell>
          <table:table-cell office:value-type="float" office:value="106202903" calcext:value-type="float">
            <text:p>106202903</text:p>
          </table:table-cell>
          <table:table-cell office:value-type="float" office:value="1972550" calcext:value-type="float">
            <text:p>19725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icronésie </text:p>
          </table:table-cell>
          <table:table-cell office:value-type="float" office:value="108105" calcext:value-type="float">
            <text:p>108105</text:p>
          </table:table-cell>
          <table:table-cell office:value-type="float" office:value="702" calcext:value-type="float">
            <text:p>70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ldavie </text:p>
          </table:table-cell>
          <table:table-cell office:value-type="float" office:value="4455421" calcext:value-type="float">
            <text:p>4455421</text:p>
          </table:table-cell>
          <table:table-cell office:value-type="float" office:value="33843" calcext:value-type="float">
            <text:p>3384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naco </text:p>
          </table:table-cell>
          <table:table-cell office:value-type="float" office:value="32796" calcext:value-type="float">
            <text:p>32796</text:p>
          </table:table-cell>
          <table:table-cell office:value-type="float" office:value="2.02" calcext:value-type="float">
            <text:p>2.0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ngolie </text:p>
          </table:table-cell>
          <table:table-cell office:value-type="float" office:value="2791272" calcext:value-type="float">
            <text:p>2791272</text:p>
          </table:table-cell>
          <table:table-cell office:value-type="float" office:value="1564116" calcext:value-type="float">
            <text:p>156411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zambique </text:p>
          </table:table-cell>
          <table:table-cell office:value-type="float" office:value="19406703" calcext:value-type="float">
            <text:p>19406703</text:p>
          </table:table-cell>
          <table:table-cell office:value-type="float" office:value="801590" calcext:value-type="float">
            <text:p>80159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amibie </text:p>
          </table:table-cell>
          <table:table-cell office:value-type="float" office:value="2030692" calcext:value-type="float">
            <text:p>2030692</text:p>
          </table:table-cell>
          <table:table-cell office:value-type="float" office:value="825418" calcext:value-type="float">
            <text:p>82541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auru </text:p>
          </table:table-cell>
          <table:table-cell office:value-type="float" office:value="13048" calcext:value-type="float">
            <text:p>13048</text:p>
          </table:table-cell>
          <table:table-cell office:value-type="float" office:value="21" calcext:value-type="float">
            <text:p>2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épal </text:p>
          </table:table-cell>
          <table:table-cell office:value-type="float" office:value="27676547" calcext:value-type="float">
            <text:p>27676547</text:p>
          </table:table-cell>
          <table:table-cell office:value-type="float" office:value="140800" calcext:value-type="float">
            <text:p>1408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icaragua </text:p>
          </table:table-cell>
          <table:table-cell office:value-type="float" office:value="5465100" calcext:value-type="float">
            <text:p>5465100</text:p>
          </table:table-cell>
          <table:table-cell office:value-type="float" office:value="129494" calcext:value-type="float">
            <text:p>12949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iger </text:p>
          </table:table-cell>
          <table:table-cell office:value-type="float" office:value="11665937" calcext:value-type="float">
            <text:p>11665937</text:p>
          </table:table-cell>
          <table:table-cell office:value-type="float" office:value="1267000" calcext:value-type="float">
            <text:p>12670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igeria </text:p>
          </table:table-cell>
          <table:table-cell office:value-type="float" office:value="128771988" calcext:value-type="float">
            <text:p>128771988</text:p>
          </table:table-cell>
          <table:table-cell office:value-type="float" office:value="923768" calcext:value-type="float">
            <text:p>92376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rvège</text:p>
          </table:table-cell>
          <table:table-cell office:value-type="float" office:value="4593041" calcext:value-type="float">
            <text:p>4593041</text:p>
          </table:table-cell>
          <table:table-cell office:value-type="float" office:value="324220" calcext:value-type="float">
            <text:p>324220</text:p>
          </table:table-cell>
          <table:table-cell table:style-name="ce2" table:number-columns-repeated="2"/>
        </table:table-row>
        <table:table-row table:style-name="ro1">
          <table:table-cell office:value-type="string" calcext:value-type="string">
            <text:p>Nouvelle-Zélande</text:p>
          </table:table-cell>
          <table:table-cell office:value-type="float" office:value="4035461" calcext:value-type="float">
            <text:p>4035461</text:p>
          </table:table-cell>
          <table:table-cell office:value-type="float" office:value="268680" calcext:value-type="float">
            <text:p>26868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man </text:p>
          </table:table-cell>
          <table:table-cell office:value-type="float" office:value="3001583" calcext:value-type="float">
            <text:p>3001583</text:p>
          </table:table-cell>
          <table:table-cell office:value-type="float" office:value="212460" calcext:value-type="float">
            <text:p>21246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uganda </text:p>
          </table:table-cell>
          <table:table-cell office:value-type="float" office:value="27269482" calcext:value-type="float">
            <text:p>27269482</text:p>
          </table:table-cell>
          <table:table-cell office:value-type="float" office:value="236040" calcext:value-type="float">
            <text:p>2360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uzbékistan </text:p>
          </table:table-cell>
          <table:table-cell office:value-type="float" office:value="26851195" calcext:value-type="float">
            <text:p>26851195</text:p>
          </table:table-cell>
          <table:table-cell office:value-type="float" office:value="447400" calcext:value-type="float">
            <text:p>4474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kistan </text:p>
          </table:table-cell>
          <table:table-cell office:value-type="float" office:value="162419946" calcext:value-type="float">
            <text:p>162419946</text:p>
          </table:table-cell>
          <table:table-cell office:value-type="float" office:value="803940" calcext:value-type="float">
            <text:p>8039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laos </text:p>
          </table:table-cell>
          <table:table-cell office:value-type="float" office:value="20303" calcext:value-type="float">
            <text:p>20303</text:p>
          </table:table-cell>
          <table:table-cell office:value-type="float" office:value="458" calcext:value-type="float">
            <text:p>45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namá </text:p>
          </table:table-cell>
          <table:table-cell office:value-type="float" office:value="3039150" calcext:value-type="float">
            <text:p>3039150</text:p>
          </table:table-cell>
          <table:table-cell office:value-type="float" office:value="78200" calcext:value-type="float">
            <text:p>782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pouasie-Nouvelle-Guinée</text:p>
          </table:table-cell>
          <table:table-cell office:value-type="float" office:value="5545268" calcext:value-type="float">
            <text:p>5545268</text:p>
          </table:table-cell>
          <table:table-cell office:value-type="float" office:value="462840" calcext:value-type="float">
            <text:p>4628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raguay </text:p>
          </table:table-cell>
          <table:table-cell office:value-type="float" office:value="6347884" calcext:value-type="float">
            <text:p>6347884</text:p>
          </table:table-cell>
          <table:table-cell office:value-type="float" office:value="406750" calcext:value-type="float">
            <text:p>4067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ys-Bas</text:p>
          </table:table-cell>
          <table:table-cell office:value-type="float" office:value="16407491" calcext:value-type="float">
            <text:p>16407491</text:p>
          </table:table-cell>
          <table:table-cell office:value-type="float" office:value="41526" calcext:value-type="float">
            <text:p>4152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érou </text:p>
          </table:table-cell>
          <table:table-cell office:value-type="float" office:value="27925628" calcext:value-type="float">
            <text:p>27925628</text:p>
          </table:table-cell>
          <table:table-cell office:value-type="float" office:value="1285220" calcext:value-type="float">
            <text:p>128522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hilippines </text:p>
          </table:table-cell>
          <table:table-cell office:value-type="float" office:value="93857473" calcext:value-type="float">
            <text:p>93857473</text:p>
          </table:table-cell>
          <table:table-cell office:value-type="float" office:value="300000" calcext:value-type="float">
            <text:p>3000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logne </text:p>
          </table:table-cell>
          <table:table-cell office:value-type="float" office:value="38635144" calcext:value-type="float">
            <text:p>38635144</text:p>
          </table:table-cell>
          <table:table-cell office:value-type="float" office:value="312685" calcext:value-type="float">
            <text:p>31268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rtugal </text:p>
          </table:table-cell>
          <table:table-cell office:value-type="float" office:value="10566212" calcext:value-type="float">
            <text:p>10566212</text:p>
          </table:table-cell>
          <table:table-cell office:value-type="float" office:value="89242" calcext:value-type="float">
            <text:p>8924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atar </text:p>
          </table:table-cell>
          <table:table-cell office:value-type="float" office:value="863051" calcext:value-type="float">
            <text:p>863051</text:p>
          </table:table-cell>
          <table:table-cell office:value-type="float" office:value="11437" calcext:value-type="float">
            <text:p>1143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épublique centrafricaine</text:p>
          </table:table-cell>
          <table:table-cell office:value-type="float" office:value="3799897" calcext:value-type="float">
            <text:p>3799897</text:p>
          </table:table-cell>
          <table:table-cell office:value-type="float" office:value="622984" calcext:value-type="float">
            <text:p>62298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épublique démocratique du Congo</text:p>
          </table:table-cell>
          <table:table-cell office:value-type="float" office:value="62660551" calcext:value-type="float">
            <text:p>62660551</text:p>
          </table:table-cell>
          <table:table-cell office:value-type="float" office:value="2345410" calcext:value-type="float">
            <text:p>234541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épublique dominicaine</text:p>
          </table:table-cell>
          <table:table-cell office:value-type="float" office:value="8950034" calcext:value-type="float">
            <text:p>8950034</text:p>
          </table:table-cell>
          <table:table-cell office:value-type="float" office:value="48730" calcext:value-type="float">
            <text:p>4873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épublique du Congo </text:p>
          </table:table-cell>
          <table:table-cell office:value-type="float" office:value="2998040" calcext:value-type="float">
            <text:p>2998040</text:p>
          </table:table-cell>
          <table:table-cell office:value-type="float" office:value="342000" calcext:value-type="float">
            <text:p>3420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épublique tchèque</text:p>
          </table:table-cell>
          <table:table-cell office:value-type="float" office:value="10241138" calcext:value-type="float">
            <text:p>10241138</text:p>
          </table:table-cell>
          <table:table-cell office:value-type="float" office:value="78866" calcext:value-type="float">
            <text:p>7886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oumanie </text:p>
          </table:table-cell>
          <table:table-cell office:value-type="float" office:value="22329977" calcext:value-type="float">
            <text:p>22329977</text:p>
          </table:table-cell>
          <table:table-cell office:value-type="float" office:value="237500" calcext:value-type="float">
            <text:p>2375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oyaume-Uni</text:p>
          </table:table-cell>
          <table:table-cell office:value-type="float" office:value="60441457" calcext:value-type="float">
            <text:p>60441457</text:p>
          </table:table-cell>
          <table:table-cell office:value-type="float" office:value="244820" calcext:value-type="float">
            <text:p>24482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ussie </text:p>
          </table:table-cell>
          <table:table-cell office:value-type="float" office:value="143420309" calcext:value-type="float">
            <text:p>143420309</text:p>
          </table:table-cell>
          <table:table-cell office:value-type="float" office:value="17075200" calcext:value-type="float">
            <text:p>170752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wanda </text:p>
          </table:table-cell>
          <table:table-cell office:value-type="float" office:value="8440820" calcext:value-type="float">
            <text:p>8440820</text:p>
          </table:table-cell>
          <table:table-cell office:value-type="float" office:value="26338" calcext:value-type="float">
            <text:p>2633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int-Christophe-et-Niévès</text:p>
          </table:table-cell>
          <table:table-cell office:value-type="float" office:value="38958" calcext:value-type="float">
            <text:p>38958</text:p>
          </table:table-cell>
          <table:table-cell office:value-type="float" office:value="261" calcext:value-type="float">
            <text:p>26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int-Marin </text:p>
          </table:table-cell>
          <table:table-cell office:value-type="float" office:value="28880" calcext:value-type="float">
            <text:p>28880</text:p>
          </table:table-cell>
          <table:table-cell office:value-type="float" office:value="61.2" calcext:value-type="float">
            <text:p>61.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int-Vincent-et-les-Grenadines </text:p>
          </table:table-cell>
          <table:table-cell office:value-type="float" office:value="117534" calcext:value-type="float">
            <text:p>117534</text:p>
          </table:table-cell>
          <table:table-cell office:value-type="float" office:value="389" calcext:value-type="float">
            <text:p>38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inte-Lucie </text:p>
          </table:table-cell>
          <table:table-cell office:value-type="float" office:value="166312" calcext:value-type="float">
            <text:p>166312</text:p>
          </table:table-cell>
          <table:table-cell office:value-type="float" office:value="616" calcext:value-type="float">
            <text:p>61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lomon</text:p>
          </table:table-cell>
          <table:table-cell office:value-type="float" office:value="538032" calcext:value-type="float">
            <text:p>538032</text:p>
          </table:table-cell>
          <table:table-cell office:value-type="float" office:value="28450" calcext:value-type="float">
            <text:p>28450</text:p>
          </table:table-cell>
          <table:table-cell table:style-name="ce2" table:number-columns-repeated="2"/>
        </table:table-row>
        <table:table-row table:style-name="ro1">
          <table:table-cell office:value-type="string" calcext:value-type="string">
            <text:p>Salvador </text:p>
          </table:table-cell>
          <table:table-cell office:value-type="float" office:value="6704932" calcext:value-type="float">
            <text:p>6704932</text:p>
          </table:table-cell>
          <table:table-cell office:value-type="float" office:value="21040" calcext:value-type="float">
            <text:p>210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moa </text:p>
          </table:table-cell>
          <table:table-cell office:value-type="float" office:value="177287" calcext:value-type="float">
            <text:p>177287</text:p>
          </table:table-cell>
          <table:table-cell office:value-type="float" office:value="2944" calcext:value-type="float">
            <text:p>294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o Tomé-et-Principe</text:p>
          </table:table-cell>
          <table:table-cell office:value-type="float" office:value="187410" calcext:value-type="float">
            <text:p>187410</text:p>
          </table:table-cell>
          <table:table-cell office:value-type="float" office:value="1001" calcext:value-type="float">
            <text:p>100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énégal </text:p>
          </table:table-cell>
          <table:table-cell office:value-type="float" office:value="11126832" calcext:value-type="float">
            <text:p>11126832</text:p>
          </table:table-cell>
          <table:table-cell office:value-type="float" office:value="196190" calcext:value-type="float">
            <text:p>19619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rbie-et-Monténégro </text:p>
          </table:table-cell>
          <table:table-cell office:value-type="float" office:value="10829175" calcext:value-type="float">
            <text:p>10829175</text:p>
          </table:table-cell>
          <table:table-cell office:value-type="float" office:value="102350" calcext:value-type="float">
            <text:p>1023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ychelles </text:p>
          </table:table-cell>
          <table:table-cell office:value-type="float" office:value="81188" calcext:value-type="float">
            <text:p>81188</text:p>
          </table:table-cell>
          <table:table-cell office:value-type="float" office:value="455" calcext:value-type="float">
            <text:p>45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erra Leone</text:p>
          </table:table-cell>
          <table:table-cell office:value-type="float" office:value="6017643" calcext:value-type="float">
            <text:p>6017643</text:p>
          </table:table-cell>
          <table:table-cell office:value-type="float" office:value="71740" calcext:value-type="float">
            <text:p>7174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ngapour </text:p>
          </table:table-cell>
          <table:table-cell office:value-type="float" office:value="4608167" calcext:value-type="float">
            <text:p>4608167</text:p>
          </table:table-cell>
          <table:table-cell office:value-type="float" office:value="692.7" calcext:value-type="float">
            <text:p>692.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lovaquie </text:p>
          </table:table-cell>
          <table:table-cell office:value-type="float" office:value="5431363" calcext:value-type="float">
            <text:p>5431363</text:p>
          </table:table-cell>
          <table:table-cell office:value-type="float" office:value="48845" calcext:value-type="float">
            <text:p>4884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lovénie </text:p>
          </table:table-cell>
          <table:table-cell office:value-type="float" office:value="2011070" calcext:value-type="float">
            <text:p>2011070</text:p>
          </table:table-cell>
          <table:table-cell office:value-type="float" office:value="20273" calcext:value-type="float">
            <text:p>2027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omalie </text:p>
          </table:table-cell>
          <table:table-cell office:value-type="float" office:value="8591629" calcext:value-type="float">
            <text:p>8591629</text:p>
          </table:table-cell>
          <table:table-cell office:value-type="float" office:value="637657" calcext:value-type="float">
            <text:p>63765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oudan </text:p>
          </table:table-cell>
          <table:table-cell office:value-type="float" office:value="40187486" calcext:value-type="float">
            <text:p>40187486</text:p>
          </table:table-cell>
          <table:table-cell office:value-type="float" office:value="2505810" calcext:value-type="float">
            <text:p>250581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ri Lanka </text:p>
          </table:table-cell>
          <table:table-cell office:value-type="float" office:value="20064776" calcext:value-type="float">
            <text:p>20064776</text:p>
          </table:table-cell>
          <table:table-cell office:value-type="float" office:value="65610" calcext:value-type="float">
            <text:p>6561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ède </text:p>
          </table:table-cell>
          <table:table-cell office:value-type="float" office:value="9001774" calcext:value-type="float">
            <text:p>9001774</text:p>
          </table:table-cell>
          <table:table-cell office:value-type="float" office:value="449964" calcext:value-type="float">
            <text:p>44996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isse </text:p>
          </table:table-cell>
          <table:table-cell office:value-type="float" office:value="7489370" calcext:value-type="float">
            <text:p>7489370</text:p>
          </table:table-cell>
          <table:table-cell office:value-type="float" office:value="41290" calcext:value-type="float">
            <text:p>4129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riname </text:p>
          </table:table-cell>
          <table:table-cell office:value-type="float" office:value="438144" calcext:value-type="float">
            <text:p>438144</text:p>
          </table:table-cell>
          <table:table-cell office:value-type="float" office:value="163270" calcext:value-type="float">
            <text:p>16327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waziland </text:p>
          </table:table-cell>
          <table:table-cell office:value-type="float" office:value="1173900" calcext:value-type="float">
            <text:p>1173900</text:p>
          </table:table-cell>
          <table:table-cell office:value-type="float" office:value="17363" calcext:value-type="float">
            <text:p>1736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yrie </text:p>
          </table:table-cell>
          <table:table-cell office:value-type="float" office:value="18448752" calcext:value-type="float">
            <text:p>18448752</text:p>
          </table:table-cell>
          <table:table-cell office:value-type="float" office:value="185180" calcext:value-type="float">
            <text:p>18518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djikistan </text:p>
          </table:table-cell>
          <table:table-cell office:value-type="float" office:value="7163506" calcext:value-type="float">
            <text:p>7163506</text:p>
          </table:table-cell>
          <table:table-cell office:value-type="float" office:value="143100" calcext:value-type="float">
            <text:p>1431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nzanie </text:p>
          </table:table-cell>
          <table:table-cell office:value-type="float" office:value="36766356" calcext:value-type="float">
            <text:p>36766356</text:p>
          </table:table-cell>
          <table:table-cell office:value-type="float" office:value="948087" calcext:value-type="float">
            <text:p>94808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chad </text:p>
          </table:table-cell>
          <table:table-cell office:value-type="float" office:value="9826419" calcext:value-type="float">
            <text:p>9826419</text:p>
          </table:table-cell>
          <table:table-cell office:value-type="float" office:value="1284000" calcext:value-type="float">
            <text:p>12840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haïlande </text:p>
          </table:table-cell>
          <table:table-cell office:value-type="float" office:value="65444371" calcext:value-type="float">
            <text:p>65444371</text:p>
          </table:table-cell>
          <table:table-cell office:value-type="float" office:value="514000" calcext:value-type="float">
            <text:p>5140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mor oriental</text:p>
          </table:table-cell>
          <table:table-cell office:value-type="float" office:value="1040880" calcext:value-type="float">
            <text:p>1040880</text:p>
          </table:table-cell>
          <table:table-cell office:value-type="float" office:value="15007" calcext:value-type="float">
            <text:p>1500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ogo </text:p>
          </table:table-cell>
          <table:table-cell office:value-type="float" office:value="5681519" calcext:value-type="float">
            <text:p>5681519</text:p>
          </table:table-cell>
          <table:table-cell office:value-type="float" office:value="56785" calcext:value-type="float">
            <text:p>5678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onga </text:p>
          </table:table-cell>
          <table:table-cell office:value-type="float" office:value="112422" calcext:value-type="float">
            <text:p>112422</text:p>
          </table:table-cell>
          <table:table-cell office:value-type="float" office:value="748" calcext:value-type="float">
            <text:p>74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rinité-et-Tobago</text:p>
          </table:table-cell>
          <table:table-cell office:value-type="float" office:value="1088644" calcext:value-type="float">
            <text:p>1088644</text:p>
          </table:table-cell>
          <table:table-cell office:value-type="float" office:value="5128" calcext:value-type="float">
            <text:p>512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unisie </text:p>
          </table:table-cell>
          <table:table-cell office:value-type="float" office:value="10074951" calcext:value-type="float">
            <text:p>10074951</text:p>
          </table:table-cell>
          <table:table-cell office:value-type="float" office:value="163610" calcext:value-type="float">
            <text:p>16361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urkménistan </text:p>
          </table:table-cell>
          <table:table-cell office:value-type="float" office:value="4952081" calcext:value-type="float">
            <text:p>4952081</text:p>
          </table:table-cell>
          <table:table-cell office:value-type="float" office:value="488100" calcext:value-type="float">
            <text:p>4881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urquie </text:p>
          </table:table-cell>
          <table:table-cell office:value-type="float" office:value="69660559" calcext:value-type="float">
            <text:p>69660559</text:p>
          </table:table-cell>
          <table:table-cell office:value-type="float" office:value="780580" calcext:value-type="float">
            <text:p>78058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uvalu </text:p>
          </table:table-cell>
          <table:table-cell office:value-type="float" office:value="11636" calcext:value-type="float">
            <text:p>11636</text:p>
          </table:table-cell>
          <table:table-cell office:value-type="float" office:value="26" calcext:value-type="float">
            <text:p>2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kraine </text:p>
          </table:table-cell>
          <table:table-cell office:value-type="float" office:value="47425336" calcext:value-type="float">
            <text:p>47425336</text:p>
          </table:table-cell>
          <table:table-cell office:value-type="float" office:value="603700" calcext:value-type="float">
            <text:p>6037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ruguay </text:p>
          </table:table-cell>
          <table:table-cell office:value-type="float" office:value="3415920" calcext:value-type="float">
            <text:p>3415920</text:p>
          </table:table-cell>
          <table:table-cell office:value-type="float" office:value="176220" calcext:value-type="float">
            <text:p>17622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anuatu </text:p>
          </table:table-cell>
          <table:table-cell office:value-type="float" office:value="205754" calcext:value-type="float">
            <text:p>205754</text:p>
          </table:table-cell>
          <table:table-cell office:value-type="float" office:value="12200" calcext:value-type="float">
            <text:p>122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atican </text:p>
          </table:table-cell>
          <table:table-cell office:value-type="float" office:value="921" calcext:value-type="float">
            <text:p>921</text:p>
          </table:table-cell>
          <table:table-cell office:value-type="float" office:value="0.44" calcext:value-type="float">
            <text:p>0.4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nezuela </text:p>
          </table:table-cell>
          <table:table-cell office:value-type="float" office:value="25375281" calcext:value-type="float">
            <text:p>25375281</text:p>
          </table:table-cell>
          <table:table-cell office:value-type="float" office:value="912050" calcext:value-type="float">
            <text:p>9120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iêt Nam </text:p>
          </table:table-cell>
          <table:table-cell office:value-type="float" office:value="83535576" calcext:value-type="float">
            <text:p>83535576</text:p>
          </table:table-cell>
          <table:table-cell office:value-type="float" office:value="329560" calcext:value-type="float">
            <text:p>32956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Yémen </text:p>
          </table:table-cell>
          <table:table-cell office:value-type="float" office:value="20727063" calcext:value-type="float">
            <text:p>20727063</text:p>
          </table:table-cell>
          <table:table-cell office:value-type="float" office:value="527970" calcext:value-type="float">
            <text:p>52797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ambie</text:p>
          </table:table-cell>
          <table:table-cell office:value-type="float" office:value="11261795" calcext:value-type="float">
            <text:p>11261795</text:p>
          </table:table-cell>
          <table:table-cell office:value-type="float" office:value="752614" calcext:value-type="float">
            <text:p>752614</text:p>
          </table:table-cell>
          <table:table-cell table:style-name="ce2" table:number-columns-repeated="2"/>
        </table:table-row>
        <table:table-row table:style-name="ro1">
          <table:table-cell office:value-type="string" calcext:value-type="string">
            <text:p>Zimbabwe </text:p>
          </table:table-cell>
          <table:table-cell office:value-type="float" office:value="12746990" calcext:value-type="float">
            <text:p>12746990</text:p>
          </table:table-cell>
          <table:table-cell office:value-type="float" office:value="390580" calcext:value-type="float">
            <text:p>390580</text:p>
          </table:table-cell>
          <table:table-cell table:number-columns-repeated="2"/>
        </table:table-row>
      </table:table>
      <table:table table:name="Afrique" table:style-name="ta1">
        <table:table-column table:style-name="co1" table:default-cell-style-name="Default"/>
        <table:table-column table:style-name="co6" table:default-cell-style-name="Default"/>
        <table:table-column table:style-name="co3" table:default-cell-style-name="Default"/>
        <table:table-column table:style-name="co7" table:default-cell-style-name="Default"/>
        <table:table-row table:style-name="ro1">
          <table:table-cell table:style-name="ce1" office:value-type="string" calcext:value-type="string">
            <text:p>Pays</text:p>
          </table:table-cell>
          <table:table-cell table:style-name="ce1" office:value-type="string" calcext:value-type="string">
            <text:p>Habitants</text:p>
          </table:table-cell>
          <table:table-cell table:style-name="ce1" office:value-type="string" calcext:value-type="string">
            <text:p>Superficie (km2)</text:p>
          </table:table-cell>
          <table:table-cell table:style-name="ce1" office:value-type="string" calcext:value-type="string">
            <text:p>Densité (hab/km2)</text:p>
          </table:table-cell>
        </table:table-row>
        <table:table-row table:style-name="ro2">
          <table:table-cell office:value-type="string" calcext:value-type="string">
            <text:p>Afrique du Sud</text:p>
          </table:table-cell>
          <table:table-cell office:value-type="float" office:value="44344136" calcext:value-type="float">
            <text:p>44344136</text:p>
          </table:table-cell>
          <table:table-cell office:value-type="float" office:value="1219912" calcext:value-type="float">
            <text:p>1219912</text:p>
          </table:table-cell>
          <table:table-cell/>
        </table:table-row>
        <table:table-row table:style-name="ro1">
          <table:table-cell office:value-type="string" calcext:value-type="string">
            <text:p>Algérie</text:p>
          </table:table-cell>
          <table:table-cell office:value-type="float" office:value="34857029" calcext:value-type="float">
            <text:p>34857029</text:p>
          </table:table-cell>
          <table:table-cell office:value-type="float" office:value="2381741" calcext:value-type="float">
            <text:p>2381741</text:p>
          </table:table-cell>
          <table:table-cell/>
        </table:table-row>
        <table:table-row table:style-name="ro1">
          <table:table-cell office:value-type="string" calcext:value-type="string">
            <text:p>Angola </text:p>
          </table:table-cell>
          <table:table-cell office:value-type="float" office:value="11190786" calcext:value-type="float">
            <text:p>11190786</text:p>
          </table:table-cell>
          <table:table-cell office:value-type="float" office:value="1246700" calcext:value-type="float">
            <text:p>1246700</text:p>
          </table:table-cell>
          <table:table-cell/>
        </table:table-row>
        <table:table-row table:style-name="ro1">
          <table:table-cell office:value-type="string" calcext:value-type="string">
            <text:p>Bénin</text:p>
          </table:table-cell>
          <table:table-cell office:value-type="float" office:value="7460025" calcext:value-type="float">
            <text:p>7460025</text:p>
          </table:table-cell>
          <table:table-cell office:value-type="float" office:value="112620" calcext:value-type="float">
            <text:p>112620</text:p>
          </table:table-cell>
          <table:table-cell/>
        </table:table-row>
        <table:table-row table:style-name="ro1">
          <table:table-cell office:value-type="string" calcext:value-type="string">
            <text:p>Botswana </text:p>
          </table:table-cell>
          <table:table-cell office:value-type="float" office:value="1640115" calcext:value-type="float">
            <text:p>1640115</text:p>
          </table:table-cell>
          <table:table-cell office:value-type="float" office:value="600370" calcext:value-type="float">
            <text:p>600370</text:p>
          </table:table-cell>
          <table:table-cell/>
        </table:table-row>
        <table:table-row table:style-name="ro1">
          <table:table-cell office:value-type="string" calcext:value-type="string">
            <text:p>Burkina Faso</text:p>
          </table:table-cell>
          <table:table-cell office:value-type="float" office:value="13925313" calcext:value-type="float">
            <text:p>13925313</text:p>
          </table:table-cell>
          <table:table-cell office:value-type="float" office:value="274200" calcext:value-type="float">
            <text:p>274200</text:p>
          </table:table-cell>
          <table:table-cell/>
        </table:table-row>
        <table:table-row table:style-name="ro1">
          <table:table-cell office:value-type="string" calcext:value-type="string">
            <text:p>Burundi </text:p>
          </table:table-cell>
          <table:table-cell office:value-type="float" office:value="6370609" calcext:value-type="float">
            <text:p>6370609</text:p>
          </table:table-cell>
          <table:table-cell office:value-type="float" office:value="27830" calcext:value-type="float">
            <text:p>27830</text:p>
          </table:table-cell>
          <table:table-cell/>
        </table:table-row>
        <table:table-row table:style-name="ro1">
          <table:table-cell office:value-type="string" calcext:value-type="string">
            <text:p>Cameroun </text:p>
          </table:table-cell>
          <table:table-cell office:value-type="float" office:value="16380005" calcext:value-type="float">
            <text:p>16380005</text:p>
          </table:table-cell>
          <table:table-cell office:value-type="float" office:value="475440" calcext:value-type="float">
            <text:p>475440</text:p>
          </table:table-cell>
          <table:table-cell/>
        </table:table-row>
        <table:table-row table:style-name="ro1">
          <table:table-cell office:value-type="string" calcext:value-type="string">
            <text:p>Cap-Vert</text:p>
          </table:table-cell>
          <table:table-cell office:value-type="float" office:value="418224" calcext:value-type="float">
            <text:p>418224</text:p>
          </table:table-cell>
          <table:table-cell office:value-type="float" office:value="4033" calcext:value-type="float">
            <text:p>4033</text:p>
          </table:table-cell>
          <table:table-cell/>
        </table:table-row>
        <table:table-row table:style-name="ro1">
          <table:table-cell office:value-type="string" calcext:value-type="string">
            <text:p>Comores </text:p>
          </table:table-cell>
          <table:table-cell office:value-type="float" office:value="671247" calcext:value-type="float">
            <text:p>671247</text:p>
          </table:table-cell>
          <table:table-cell office:value-type="float" office:value="2170" calcext:value-type="float">
            <text:p>2170</text:p>
          </table:table-cell>
          <table:table-cell/>
        </table:table-row>
        <table:table-row table:style-name="ro1">
          <table:table-cell office:value-type="string" calcext:value-type="string">
            <text:p>Côte d'Ivoire</text:p>
          </table:table-cell>
          <table:table-cell office:value-type="float" office:value="17298040" calcext:value-type="float">
            <text:p>17298040</text:p>
          </table:table-cell>
          <table:table-cell office:value-type="float" office:value="322460" calcext:value-type="float">
            <text:p>322460</text:p>
          </table:table-cell>
          <table:table-cell/>
        </table:table-row>
        <table:table-row table:style-name="ro1">
          <table:table-cell office:value-type="string" calcext:value-type="string">
            <text:p>Djibouti </text:p>
          </table:table-cell>
          <table:table-cell office:value-type="float" office:value="476703" calcext:value-type="float">
            <text:p>476703</text:p>
          </table:table-cell>
          <table:table-cell office:value-type="float" office:value="23000" calcext:value-type="float">
            <text:p>23000</text:p>
          </table:table-cell>
          <table:table-cell/>
        </table:table-row>
        <table:table-row table:style-name="ro1">
          <table:table-cell office:value-type="string" calcext:value-type="string">
            <text:p>Égypte </text:p>
          </table:table-cell>
          <table:table-cell office:value-type="float" office:value="77505756" calcext:value-type="float">
            <text:p>77505756</text:p>
          </table:table-cell>
          <table:table-cell office:value-type="float" office:value="1001450" calcext:value-type="float">
            <text:p>1001450</text:p>
          </table:table-cell>
          <table:table-cell/>
        </table:table-row>
        <table:table-row table:style-name="ro1">
          <table:table-cell office:value-type="string" calcext:value-type="string">
            <text:p>Érythrée </text:p>
          </table:table-cell>
          <table:table-cell office:value-type="float" office:value="4561599" calcext:value-type="float">
            <text:p>4561599</text:p>
          </table:table-cell>
          <table:table-cell office:value-type="float" office:value="121320" calcext:value-type="float">
            <text:p>121320</text:p>
          </table:table-cell>
          <table:table-cell/>
        </table:table-row>
        <table:table-row table:style-name="ro1">
          <table:table-cell office:value-type="string" calcext:value-type="string">
            <text:p>Éthiopie </text:p>
          </table:table-cell>
          <table:table-cell office:value-type="float" office:value="73053286" calcext:value-type="float">
            <text:p>73053286</text:p>
          </table:table-cell>
          <table:table-cell office:value-type="float" office:value="1127127" calcext:value-type="float">
            <text:p>1127127</text:p>
          </table:table-cell>
          <table:table-cell/>
        </table:table-row>
        <table:table-row table:style-name="ro1">
          <table:table-cell office:value-type="string" calcext:value-type="string">
            <text:p>Gabon </text:p>
          </table:table-cell>
          <table:table-cell office:value-type="float" office:value="1389201" calcext:value-type="float">
            <text:p>1389201</text:p>
          </table:table-cell>
          <table:table-cell office:value-type="float" office:value="267667" calcext:value-type="float">
            <text:p>267667</text:p>
          </table:table-cell>
          <table:table-cell/>
        </table:table-row>
        <table:table-row table:style-name="ro1">
          <table:table-cell office:value-type="string" calcext:value-type="string">
            <text:p>Gambie </text:p>
          </table:table-cell>
          <table:table-cell office:value-type="float" office:value="1593256" calcext:value-type="float">
            <text:p>1593256</text:p>
          </table:table-cell>
          <table:table-cell office:value-type="float" office:value="11300" calcext:value-type="float">
            <text:p>11300</text:p>
          </table:table-cell>
          <table:table-cell/>
        </table:table-row>
        <table:table-row table:style-name="ro1">
          <table:table-cell office:value-type="string" calcext:value-type="string">
            <text:p>Ghana </text:p>
          </table:table-cell>
          <table:table-cell office:value-type="float" office:value="21029853" calcext:value-type="float">
            <text:p>21029853</text:p>
          </table:table-cell>
          <table:table-cell office:value-type="float" office:value="239460" calcext:value-type="float">
            <text:p>239460</text:p>
          </table:table-cell>
          <table:table-cell/>
        </table:table-row>
        <table:table-row table:style-name="ro1">
          <table:table-cell office:value-type="string" calcext:value-type="string">
            <text:p>Guinée </text:p>
          </table:table-cell>
          <table:table-cell office:value-type="float" office:value="9467866" calcext:value-type="float">
            <text:p>9467866</text:p>
          </table:table-cell>
          <table:table-cell office:value-type="float" office:value="245857" calcext:value-type="float">
            <text:p>245857</text:p>
          </table:table-cell>
          <table:table-cell/>
        </table:table-row>
        <table:table-row table:style-name="ro1">
          <table:table-cell office:value-type="string" calcext:value-type="string">
            <text:p>Guinée équatoriale</text:p>
          </table:table-cell>
          <table:table-cell office:value-type="float" office:value="535881" calcext:value-type="float">
            <text:p>535881</text:p>
          </table:table-cell>
          <table:table-cell office:value-type="float" office:value="28051" calcext:value-type="float">
            <text:p>28051</text:p>
          </table:table-cell>
          <table:table-cell/>
        </table:table-row>
        <table:table-row table:style-name="ro1">
          <table:table-cell office:value-type="string" calcext:value-type="string">
            <text:p>Guinée-Bissau</text:p>
          </table:table-cell>
          <table:table-cell office:value-type="float" office:value="1416027" calcext:value-type="float">
            <text:p>1416027</text:p>
          </table:table-cell>
          <table:table-cell office:value-type="float" office:value="36120" calcext:value-type="float">
            <text:p>36120</text:p>
          </table:table-cell>
          <table:table-cell/>
        </table:table-row>
        <table:table-row table:style-name="ro1">
          <table:table-cell office:value-type="string" calcext:value-type="string">
            <text:p>Kenya </text:p>
          </table:table-cell>
          <table:table-cell office:value-type="float" office:value="33829590" calcext:value-type="float">
            <text:p>33829590</text:p>
          </table:table-cell>
          <table:table-cell office:value-type="float" office:value="582650" calcext:value-type="float">
            <text:p>582650</text:p>
          </table:table-cell>
          <table:table-cell/>
        </table:table-row>
        <table:table-row table:style-name="ro1">
          <table:table-cell office:value-type="string" calcext:value-type="string">
            <text:p>Lesotho </text:p>
          </table:table-cell>
          <table:table-cell office:value-type="float" office:value="1867035" calcext:value-type="float">
            <text:p>1867035</text:p>
          </table:table-cell>
          <table:table-cell office:value-type="float" office:value="30355" calcext:value-type="float">
            <text:p>30355</text:p>
          </table:table-cell>
          <table:table-cell/>
        </table:table-row>
        <table:table-row table:style-name="ro1">
          <table:table-cell office:value-type="string" calcext:value-type="string">
            <text:p>Liberia </text:p>
          </table:table-cell>
          <table:table-cell office:value-type="float" office:value="3482211" calcext:value-type="float">
            <text:p>3482211</text:p>
          </table:table-cell>
          <table:table-cell office:value-type="float" office:value="111370" calcext:value-type="float">
            <text:p>111370</text:p>
          </table:table-cell>
          <table:table-cell/>
        </table:table-row>
        <table:table-row table:style-name="ro1">
          <table:table-cell office:value-type="string" calcext:value-type="string">
            <text:p>Libye </text:p>
          </table:table-cell>
          <table:table-cell office:value-type="float" office:value="5765563" calcext:value-type="float">
            <text:p>5765563</text:p>
          </table:table-cell>
          <table:table-cell office:value-type="float" office:value="1759540" calcext:value-type="float">
            <text:p>1759540</text:p>
          </table:table-cell>
          <table:table-cell/>
        </table:table-row>
        <table:table-row table:style-name="ro1">
          <table:table-cell office:value-type="string" calcext:value-type="string">
            <text:p>Madagascar </text:p>
          </table:table-cell>
          <table:table-cell office:value-type="float" office:value="18040341" calcext:value-type="float">
            <text:p>18040341</text:p>
          </table:table-cell>
          <table:table-cell office:value-type="float" office:value="587040" calcext:value-type="float">
            <text:p>587040</text:p>
          </table:table-cell>
          <table:table-cell/>
        </table:table-row>
        <table:table-row table:style-name="ro1">
          <table:table-cell office:value-type="string" calcext:value-type="string">
            <text:p>Malawi </text:p>
          </table:table-cell>
          <table:table-cell office:value-type="float" office:value="12158924" calcext:value-type="float">
            <text:p>12158924</text:p>
          </table:table-cell>
          <table:table-cell office:value-type="float" office:value="118480" calcext:value-type="float">
            <text:p>118480</text:p>
          </table:table-cell>
          <table:table-cell/>
        </table:table-row>
        <table:table-row table:style-name="ro1">
          <table:table-cell office:value-type="string" calcext:value-type="string">
            <text:p>Mali </text:p>
          </table:table-cell>
          <table:table-cell office:value-type="float" office:value="12291529" calcext:value-type="float">
            <text:p>12291529</text:p>
          </table:table-cell>
          <table:table-cell office:value-type="float" office:value="1240000" calcext:value-type="float">
            <text:p>1240000</text:p>
          </table:table-cell>
          <table:table-cell/>
        </table:table-row>
        <table:table-row table:style-name="ro1">
          <table:table-cell office:value-type="string" calcext:value-type="string">
            <text:p>Maroc</text:p>
          </table:table-cell>
          <table:table-cell office:value-type="float" office:value="32725847" calcext:value-type="float">
            <text:p>32725847</text:p>
          </table:table-cell>
          <table:table-cell office:value-type="float" office:value="446550" calcext:value-type="float">
            <text:p>446550</text:p>
          </table:table-cell>
          <table:table-cell/>
        </table:table-row>
        <table:table-row table:style-name="ro1">
          <table:table-cell office:value-type="string" calcext:value-type="string">
            <text:p>Maurice </text:p>
          </table:table-cell>
          <table:table-cell office:value-type="float" office:value="1230602" calcext:value-type="float">
            <text:p>1230602</text:p>
          </table:table-cell>
          <table:table-cell office:value-type="float" office:value="2040" calcext:value-type="float">
            <text:p>2040</text:p>
          </table:table-cell>
          <table:table-cell/>
        </table:table-row>
        <table:table-row table:style-name="ro1">
          <table:table-cell office:value-type="string" calcext:value-type="string">
            <text:p>Mauritanie </text:p>
          </table:table-cell>
          <table:table-cell office:value-type="float" office:value="3086859" calcext:value-type="float">
            <text:p>3086859</text:p>
          </table:table-cell>
          <table:table-cell office:value-type="float" office:value="1030700" calcext:value-type="float">
            <text:p>1030700</text:p>
          </table:table-cell>
          <table:table-cell/>
        </table:table-row>
        <table:table-row table:style-name="ro1">
          <table:table-cell office:value-type="string" calcext:value-type="string">
            <text:p>Mozambique </text:p>
          </table:table-cell>
          <table:table-cell office:value-type="float" office:value="19406703" calcext:value-type="float">
            <text:p>19406703</text:p>
          </table:table-cell>
          <table:table-cell office:value-type="float" office:value="801590" calcext:value-type="float">
            <text:p>801590</text:p>
          </table:table-cell>
          <table:table-cell/>
        </table:table-row>
        <table:table-row table:style-name="ro1">
          <table:table-cell office:value-type="string" calcext:value-type="string">
            <text:p>Namibie </text:p>
          </table:table-cell>
          <table:table-cell office:value-type="float" office:value="2030692" calcext:value-type="float">
            <text:p>2030692</text:p>
          </table:table-cell>
          <table:table-cell office:value-type="float" office:value="825418" calcext:value-type="float">
            <text:p>825418</text:p>
          </table:table-cell>
          <table:table-cell/>
        </table:table-row>
        <table:table-row table:style-name="ro1">
          <table:table-cell office:value-type="string" calcext:value-type="string">
            <text:p>Niger </text:p>
          </table:table-cell>
          <table:table-cell office:value-type="float" office:value="11665937" calcext:value-type="float">
            <text:p>11665937</text:p>
          </table:table-cell>
          <table:table-cell office:value-type="float" office:value="1267000" calcext:value-type="float">
            <text:p>1267000</text:p>
          </table:table-cell>
          <table:table-cell/>
        </table:table-row>
        <table:table-row table:style-name="ro2">
          <table:table-cell office:value-type="string" calcext:value-type="string">
            <text:p>Nigeria </text:p>
          </table:table-cell>
          <table:table-cell office:value-type="float" office:value="128771988" calcext:value-type="float">
            <text:p>128771988</text:p>
          </table:table-cell>
          <table:table-cell office:value-type="float" office:value="923768" calcext:value-type="float">
            <text:p>923768</text:p>
          </table:table-cell>
          <table:table-cell/>
        </table:table-row>
        <table:table-row table:style-name="ro1">
          <table:table-cell office:value-type="string" calcext:value-type="string">
            <text:p>Ouganda </text:p>
          </table:table-cell>
          <table:table-cell office:value-type="float" office:value="27269482" calcext:value-type="float">
            <text:p>27269482</text:p>
          </table:table-cell>
          <table:table-cell office:value-type="float" office:value="236040" calcext:value-type="float">
            <text:p>236040</text:p>
          </table:table-cell>
          <table:table-cell/>
        </table:table-row>
        <table:table-row table:style-name="ro1">
          <table:table-cell office:value-type="string" calcext:value-type="string">
            <text:p>République centrafricaine</text:p>
          </table:table-cell>
          <table:table-cell office:value-type="float" office:value="3799897" calcext:value-type="float">
            <text:p>3799897</text:p>
          </table:table-cell>
          <table:table-cell office:value-type="float" office:value="622984" calcext:value-type="float">
            <text:p>622984</text:p>
          </table:table-cell>
          <table:table-cell/>
        </table:table-row>
        <table:table-row table:style-name="ro2">
          <table:table-cell office:value-type="string" calcext:value-type="string">
            <text:p>République démocratique du Congo</text:p>
          </table:table-cell>
          <table:table-cell office:value-type="float" office:value="62660551" calcext:value-type="float">
            <text:p>62660551</text:p>
          </table:table-cell>
          <table:table-cell office:value-type="float" office:value="2345410" calcext:value-type="float">
            <text:p>2345410</text:p>
          </table:table-cell>
          <table:table-cell/>
        </table:table-row>
        <table:table-row table:style-name="ro1">
          <table:table-cell office:value-type="string" calcext:value-type="string">
            <text:p>République du Congo </text:p>
          </table:table-cell>
          <table:table-cell office:value-type="float" office:value="2998040" calcext:value-type="float">
            <text:p>2998040</text:p>
          </table:table-cell>
          <table:table-cell office:value-type="float" office:value="342000" calcext:value-type="float">
            <text:p>342000</text:p>
          </table:table-cell>
          <table:table-cell/>
        </table:table-row>
        <table:table-row table:style-name="ro1">
          <table:table-cell office:value-type="string" calcext:value-type="string">
            <text:p>Rwanda </text:p>
          </table:table-cell>
          <table:table-cell office:value-type="float" office:value="8440820" calcext:value-type="float">
            <text:p>8440820</text:p>
          </table:table-cell>
          <table:table-cell office:value-type="float" office:value="26338" calcext:value-type="float">
            <text:p>26338</text:p>
          </table:table-cell>
          <table:table-cell/>
        </table:table-row>
        <table:table-row table:style-name="ro1">
          <table:table-cell office:value-type="string" calcext:value-type="string">
            <text:p>Sao Tomé-et-Principe</text:p>
          </table:table-cell>
          <table:table-cell office:value-type="float" office:value="187410" calcext:value-type="float">
            <text:p>187410</text:p>
          </table:table-cell>
          <table:table-cell office:value-type="float" office:value="1001" calcext:value-type="float">
            <text:p>1001</text:p>
          </table:table-cell>
          <table:table-cell/>
        </table:table-row>
        <table:table-row table:style-name="ro1">
          <table:table-cell office:value-type="string" calcext:value-type="string">
            <text:p>Sénégal </text:p>
          </table:table-cell>
          <table:table-cell office:value-type="float" office:value="11126832" calcext:value-type="float">
            <text:p>11126832</text:p>
          </table:table-cell>
          <table:table-cell office:value-type="float" office:value="196190" calcext:value-type="float">
            <text:p>196190</text:p>
          </table:table-cell>
          <table:table-cell/>
        </table:table-row>
        <table:table-row table:style-name="ro1">
          <table:table-cell office:value-type="string" calcext:value-type="string">
            <text:p>Seychelles </text:p>
          </table:table-cell>
          <table:table-cell office:value-type="float" office:value="81188" calcext:value-type="float">
            <text:p>81188</text:p>
          </table:table-cell>
          <table:table-cell office:value-type="float" office:value="455" calcext:value-type="float">
            <text:p>455</text:p>
          </table:table-cell>
          <table:table-cell/>
        </table:table-row>
        <table:table-row table:style-name="ro1">
          <table:table-cell office:value-type="string" calcext:value-type="string">
            <text:p>Sierra Leone</text:p>
          </table:table-cell>
          <table:table-cell office:value-type="float" office:value="6017643" calcext:value-type="float">
            <text:p>6017643</text:p>
          </table:table-cell>
          <table:table-cell office:value-type="float" office:value="71740" calcext:value-type="float">
            <text:p>71740</text:p>
          </table:table-cell>
          <table:table-cell/>
        </table:table-row>
        <table:table-row table:style-name="ro1">
          <table:table-cell office:value-type="string" calcext:value-type="string">
            <text:p>Somalie </text:p>
          </table:table-cell>
          <table:table-cell office:value-type="float" office:value="8591629" calcext:value-type="float">
            <text:p>8591629</text:p>
          </table:table-cell>
          <table:table-cell office:value-type="float" office:value="637657" calcext:value-type="float">
            <text:p>637657</text:p>
          </table:table-cell>
          <table:table-cell/>
        </table:table-row>
        <table:table-row table:style-name="ro1">
          <table:table-cell office:value-type="string" calcext:value-type="string">
            <text:p>Soudan </text:p>
          </table:table-cell>
          <table:table-cell office:value-type="float" office:value="40187486" calcext:value-type="float">
            <text:p>40187486</text:p>
          </table:table-cell>
          <table:table-cell office:value-type="float" office:value="2505810" calcext:value-type="float">
            <text:p>2505810</text:p>
          </table:table-cell>
          <table:table-cell/>
        </table:table-row>
        <table:table-row table:style-name="ro1">
          <table:table-cell office:value-type="string" calcext:value-type="string">
            <text:p>Swaziland </text:p>
          </table:table-cell>
          <table:table-cell office:value-type="float" office:value="1173900" calcext:value-type="float">
            <text:p>1173900</text:p>
          </table:table-cell>
          <table:table-cell office:value-type="float" office:value="17363" calcext:value-type="float">
            <text:p>17363</text:p>
          </table:table-cell>
          <table:table-cell/>
        </table:table-row>
        <table:table-row table:style-name="ro1">
          <table:table-cell office:value-type="string" calcext:value-type="string">
            <text:p>Tanzanie </text:p>
          </table:table-cell>
          <table:table-cell office:value-type="float" office:value="36766356" calcext:value-type="float">
            <text:p>36766356</text:p>
          </table:table-cell>
          <table:table-cell office:value-type="float" office:value="948087" calcext:value-type="float">
            <text:p>948087</text:p>
          </table:table-cell>
          <table:table-cell/>
        </table:table-row>
        <table:table-row table:style-name="ro1">
          <table:table-cell office:value-type="string" calcext:value-type="string">
            <text:p>Tchad </text:p>
          </table:table-cell>
          <table:table-cell office:value-type="float" office:value="9826419" calcext:value-type="float">
            <text:p>9826419</text:p>
          </table:table-cell>
          <table:table-cell office:value-type="float" office:value="1284000" calcext:value-type="float">
            <text:p>1284000</text:p>
          </table:table-cell>
          <table:table-cell/>
        </table:table-row>
        <table:table-row table:style-name="ro1">
          <table:table-cell office:value-type="string" calcext:value-type="string">
            <text:p>Togo </text:p>
          </table:table-cell>
          <table:table-cell office:value-type="float" office:value="5681519" calcext:value-type="float">
            <text:p>5681519</text:p>
          </table:table-cell>
          <table:table-cell office:value-type="float" office:value="56785" calcext:value-type="float">
            <text:p>56785</text:p>
          </table:table-cell>
          <table:table-cell/>
        </table:table-row>
        <table:table-row table:style-name="ro1">
          <table:table-cell office:value-type="string" calcext:value-type="string">
            <text:p>Tunisie </text:p>
          </table:table-cell>
          <table:table-cell office:value-type="float" office:value="10074951" calcext:value-type="float">
            <text:p>10074951</text:p>
          </table:table-cell>
          <table:table-cell office:value-type="float" office:value="163610" calcext:value-type="float">
            <text:p>163610</text:p>
          </table:table-cell>
          <table:table-cell/>
        </table:table-row>
        <table:table-row table:style-name="ro1">
          <table:table-cell office:value-type="string" calcext:value-type="string">
            <text:p>Zambie</text:p>
          </table:table-cell>
          <table:table-cell office:value-type="float" office:value="11261795" calcext:value-type="float">
            <text:p>11261795</text:p>
          </table:table-cell>
          <table:table-cell office:value-type="float" office:value="752614" calcext:value-type="float">
            <text:p>752614</text:p>
          </table:table-cell>
          <table:table-cell/>
        </table:table-row>
        <table:table-row table:style-name="ro1">
          <table:table-cell office:value-type="string" calcext:value-type="string">
            <text:p>Zimbabwe </text:p>
          </table:table-cell>
          <table:table-cell office:value-type="float" office:value="12746990" calcext:value-type="float">
            <text:p>12746990</text:p>
          </table:table-cell>
          <table:table-cell office:value-type="float" office:value="390580" calcext:value-type="float">
            <text:p>390580</text:p>
          </table:table-cell>
          <table:table-cell/>
        </table:table-row>
        <table:table-row table:style-name="ro1">
          <table:table-cell table:number-columns-repeated="4"/>
        </table:table-row>
        <table:table-row table:style-name="ro1">
          <table:table-cell office:value-type="string" calcext:value-type="string">
            <text:p>Continent</text:p>
          </table:table-cell>
          <table:table-cell table:number-columns-repeated="3"/>
        </table:table-row>
        <table:table-row table:style-name="ro1">
          <table:table-cell table:number-columns-repeated="4"/>
        </table:table-row>
        <table:table-row table:style-name="ro1">
          <table:table-cell office:value-type="string" calcext:value-type="string">
            <text:p>Moyenne</text:p>
          </table:table-cell>
          <table:table-cell table:number-columns-repeated="3"/>
        </table:table-row>
      </table:table>
      <table:table table:name="Amérique" table:style-name="ta1">
        <table:table-column table:style-name="co8" table:default-cell-style-name="Default"/>
        <table:table-column table:style-name="co6" table:default-cell-style-name="Default"/>
        <table:table-column table:style-name="co3" table:default-cell-style-name="Default"/>
        <table:table-column table:style-name="co7" table:default-cell-style-name="Default"/>
        <table:table-row table:style-name="ro1">
          <table:table-cell table:style-name="ce1" office:value-type="string" calcext:value-type="string">
            <text:p>Pays</text:p>
          </table:table-cell>
          <table:table-cell table:style-name="ce1" office:value-type="string" calcext:value-type="string">
            <text:p>Habitants</text:p>
          </table:table-cell>
          <table:table-cell table:style-name="ce1" office:value-type="string" calcext:value-type="string">
            <text:p>Superficie (km2)</text:p>
          </table:table-cell>
          <table:table-cell table:style-name="ce1" office:value-type="string" calcext:value-type="string">
            <text:p>Densité (hab/km2)</text:p>
          </table:table-cell>
        </table:table-row>
        <table:table-row table:style-name="ro1">
          <table:table-cell office:value-type="string" calcext:value-type="string">
            <text:p>Argentine</text:p>
          </table:table-cell>
          <table:table-cell office:value-type="float" office:value="39537943" calcext:value-type="float">
            <text:p>39537943</text:p>
          </table:table-cell>
          <table:table-cell office:value-type="float" office:value="2766890" calcext:value-type="float">
            <text:p>2766890</text:p>
          </table:table-cell>
          <table:table-cell/>
        </table:table-row>
        <table:table-row table:style-name="ro1">
          <table:table-cell office:value-type="string" calcext:value-type="string">
            <text:p>Bahamas </text:p>
          </table:table-cell>
          <table:table-cell office:value-type="float" office:value="301790" calcext:value-type="float">
            <text:p>301790</text:p>
          </table:table-cell>
          <table:table-cell office:value-type="float" office:value="13940" calcext:value-type="float">
            <text:p>13940</text:p>
          </table:table-cell>
          <table:table-cell/>
        </table:table-row>
        <table:table-row table:style-name="ro1">
          <table:table-cell office:value-type="string" calcext:value-type="string">
            <text:p>Barbade </text:p>
          </table:table-cell>
          <table:table-cell office:value-type="float" office:value="279254" calcext:value-type="float">
            <text:p>279254</text:p>
          </table:table-cell>
          <table:table-cell office:value-type="float" office:value="431" calcext:value-type="float">
            <text:p>431</text:p>
          </table:table-cell>
          <table:table-cell/>
        </table:table-row>
        <table:table-row table:style-name="ro1">
          <table:table-cell office:value-type="string" calcext:value-type="string">
            <text:p>Belize </text:p>
          </table:table-cell>
          <table:table-cell office:value-type="float" office:value="279457" calcext:value-type="float">
            <text:p>279457</text:p>
          </table:table-cell>
          <table:table-cell office:value-type="float" office:value="22966" calcext:value-type="float">
            <text:p>22966</text:p>
          </table:table-cell>
          <table:table-cell/>
        </table:table-row>
        <table:table-row table:style-name="ro1">
          <table:table-cell office:value-type="string" calcext:value-type="string">
            <text:p>Bolivie </text:p>
          </table:table-cell>
          <table:table-cell office:value-type="float" office:value="8857870" calcext:value-type="float">
            <text:p>8857870</text:p>
          </table:table-cell>
          <table:table-cell office:value-type="float" office:value="1098580" calcext:value-type="float">
            <text:p>1098580</text:p>
          </table:table-cell>
          <table:table-cell/>
        </table:table-row>
        <table:table-row table:style-name="ro1">
          <table:table-cell office:value-type="string" calcext:value-type="string">
            <text:p>Brésil </text:p>
          </table:table-cell>
          <table:table-cell office:value-type="float" office:value="186112794" calcext:value-type="float">
            <text:p>186112794</text:p>
          </table:table-cell>
          <table:table-cell office:value-type="float" office:value="8511965" calcext:value-type="float">
            <text:p>8511965</text:p>
          </table:table-cell>
          <table:table-cell/>
        </table:table-row>
        <table:table-row table:style-name="ro1">
          <table:table-cell office:value-type="string" calcext:value-type="string">
            <text:p>Canada </text:p>
          </table:table-cell>
          <table:table-cell office:value-type="float" office:value="32805041" calcext:value-type="float">
            <text:p>32805041</text:p>
          </table:table-cell>
          <table:table-cell office:value-type="float" office:value="9984670" calcext:value-type="float">
            <text:p>9984670</text:p>
          </table:table-cell>
          <table:table-cell/>
        </table:table-row>
        <table:table-row table:style-name="ro1">
          <table:table-cell office:value-type="string" calcext:value-type="string">
            <text:p>Chili </text:p>
          </table:table-cell>
          <table:table-cell office:value-type="float" office:value="15980912" calcext:value-type="float">
            <text:p>15980912</text:p>
          </table:table-cell>
          <table:table-cell office:value-type="float" office:value="756950" calcext:value-type="float">
            <text:p>756950</text:p>
          </table:table-cell>
          <table:table-cell/>
        </table:table-row>
        <table:table-row table:style-name="ro1">
          <table:table-cell office:value-type="string" calcext:value-type="string">
            <text:p>Colombie </text:p>
          </table:table-cell>
          <table:table-cell office:value-type="float" office:value="42954279" calcext:value-type="float">
            <text:p>42954279</text:p>
          </table:table-cell>
          <table:table-cell office:value-type="float" office:value="1138910" calcext:value-type="float">
            <text:p>1138910</text:p>
          </table:table-cell>
          <table:table-cell/>
        </table:table-row>
        <table:table-row table:style-name="ro1">
          <table:table-cell office:value-type="string" calcext:value-type="string">
            <text:p>Costa Rica</text:p>
          </table:table-cell>
          <table:table-cell office:value-type="float" office:value="4016173" calcext:value-type="float">
            <text:p>4016173</text:p>
          </table:table-cell>
          <table:table-cell office:value-type="float" office:value="51100" calcext:value-type="float">
            <text:p>51100</text:p>
          </table:table-cell>
          <table:table-cell/>
        </table:table-row>
        <table:table-row table:style-name="ro1">
          <table:table-cell office:value-type="string" calcext:value-type="string">
            <text:p>Cuba </text:p>
          </table:table-cell>
          <table:table-cell office:value-type="float" office:value="11346670" calcext:value-type="float">
            <text:p>11346670</text:p>
          </table:table-cell>
          <table:table-cell office:value-type="float" office:value="110860" calcext:value-type="float">
            <text:p>110860</text:p>
          </table:table-cell>
          <table:table-cell/>
        </table:table-row>
        <table:table-row table:style-name="ro1">
          <table:table-cell office:value-type="string" calcext:value-type="string">
            <text:p>Dominique </text:p>
          </table:table-cell>
          <table:table-cell office:value-type="float" office:value="69029" calcext:value-type="float">
            <text:p>69029</text:p>
          </table:table-cell>
          <table:table-cell office:value-type="float" office:value="754" calcext:value-type="float">
            <text:p>754</text:p>
          </table:table-cell>
          <table:table-cell/>
        </table:table-row>
        <table:table-row table:style-name="ro1">
          <table:table-cell office:value-type="string" calcext:value-type="string">
            <text:p>Équateur </text:p>
          </table:table-cell>
          <table:table-cell office:value-type="float" office:value="13363593" calcext:value-type="float">
            <text:p>13363593</text:p>
          </table:table-cell>
          <table:table-cell office:value-type="float" office:value="283560" calcext:value-type="float">
            <text:p>283560</text:p>
          </table:table-cell>
          <table:table-cell/>
        </table:table-row>
        <table:table-row table:style-name="ro1">
          <table:table-cell office:value-type="string" calcext:value-type="string">
            <text:p>États-Unis</text:p>
          </table:table-cell>
          <table:table-cell office:value-type="float" office:value="295734134" calcext:value-type="float">
            <text:p>295734134</text:p>
          </table:table-cell>
          <table:table-cell office:value-type="float" office:value="9631418" calcext:value-type="float">
            <text:p>9631418</text:p>
          </table:table-cell>
          <table:table-cell/>
        </table:table-row>
        <table:table-row table:style-name="ro1">
          <table:table-cell office:value-type="string" calcext:value-type="string">
            <text:p>Grenade </text:p>
          </table:table-cell>
          <table:table-cell office:value-type="float" office:value="89502" calcext:value-type="float">
            <text:p>89502</text:p>
          </table:table-cell>
          <table:table-cell office:value-type="float" office:value="344" calcext:value-type="float">
            <text:p>344</text:p>
          </table:table-cell>
          <table:table-cell/>
        </table:table-row>
        <table:table-row table:style-name="ro1">
          <table:table-cell office:value-type="string" calcext:value-type="string">
            <text:p>Guatemala </text:p>
          </table:table-cell>
          <table:table-cell office:value-type="float" office:value="14655189" calcext:value-type="float">
            <text:p>14655189</text:p>
          </table:table-cell>
          <table:table-cell office:value-type="float" office:value="108890" calcext:value-type="float">
            <text:p>108890</text:p>
          </table:table-cell>
          <table:table-cell/>
        </table:table-row>
        <table:table-row table:style-name="ro1">
          <table:table-cell office:value-type="string" calcext:value-type="string">
            <text:p>Guyana </text:p>
          </table:table-cell>
          <table:table-cell office:value-type="float" office:value="765283" calcext:value-type="float">
            <text:p>765283</text:p>
          </table:table-cell>
          <table:table-cell office:value-type="float" office:value="214970" calcext:value-type="float">
            <text:p>214970</text:p>
          </table:table-cell>
          <table:table-cell/>
        </table:table-row>
        <table:table-row table:style-name="ro1">
          <table:table-cell office:value-type="string" calcext:value-type="string">
            <text:p>Haïti </text:p>
          </table:table-cell>
          <table:table-cell office:value-type="float" office:value="8121622" calcext:value-type="float">
            <text:p>8121622</text:p>
          </table:table-cell>
          <table:table-cell office:value-type="float" office:value="27750" calcext:value-type="float">
            <text:p>27750</text:p>
          </table:table-cell>
          <table:table-cell/>
        </table:table-row>
        <table:table-row table:style-name="ro1">
          <table:table-cell office:value-type="string" calcext:value-type="string">
            <text:p>Honduras </text:p>
          </table:table-cell>
          <table:table-cell office:value-type="float" office:value="6975204" calcext:value-type="float">
            <text:p>6975204</text:p>
          </table:table-cell>
          <table:table-cell office:value-type="float" office:value="112090" calcext:value-type="float">
            <text:p>112090</text:p>
          </table:table-cell>
          <table:table-cell/>
        </table:table-row>
        <table:table-row table:style-name="ro1">
          <table:table-cell office:value-type="string" calcext:value-type="string">
            <text:p>Jamaïque </text:p>
          </table:table-cell>
          <table:table-cell office:value-type="float" office:value="2731832" calcext:value-type="float">
            <text:p>2731832</text:p>
          </table:table-cell>
          <table:table-cell office:value-type="float" office:value="10991" calcext:value-type="float">
            <text:p>10991</text:p>
          </table:table-cell>
          <table:table-cell/>
        </table:table-row>
        <table:table-row table:style-name="ro1">
          <table:table-cell office:value-type="string" calcext:value-type="string">
            <text:p>Mexique </text:p>
          </table:table-cell>
          <table:table-cell office:value-type="float" office:value="106202903" calcext:value-type="float">
            <text:p>106202903</text:p>
          </table:table-cell>
          <table:table-cell office:value-type="float" office:value="1972550" calcext:value-type="float">
            <text:p>1972550</text:p>
          </table:table-cell>
          <table:table-cell/>
        </table:table-row>
        <table:table-row table:style-name="ro1">
          <table:table-cell office:value-type="string" calcext:value-type="string">
            <text:p>Nicaragua </text:p>
          </table:table-cell>
          <table:table-cell office:value-type="float" office:value="5465100" calcext:value-type="float">
            <text:p>5465100</text:p>
          </table:table-cell>
          <table:table-cell office:value-type="float" office:value="129494" calcext:value-type="float">
            <text:p>129494</text:p>
          </table:table-cell>
          <table:table-cell/>
        </table:table-row>
        <table:table-row table:style-name="ro1">
          <table:table-cell office:value-type="string" calcext:value-type="string">
            <text:p>Panamá </text:p>
          </table:table-cell>
          <table:table-cell office:value-type="float" office:value="3039150" calcext:value-type="float">
            <text:p>3039150</text:p>
          </table:table-cell>
          <table:table-cell office:value-type="float" office:value="78200" calcext:value-type="float">
            <text:p>78200</text:p>
          </table:table-cell>
          <table:table-cell/>
        </table:table-row>
        <table:table-row table:style-name="ro1">
          <table:table-cell office:value-type="string" calcext:value-type="string">
            <text:p>Paraguay </text:p>
          </table:table-cell>
          <table:table-cell office:value-type="float" office:value="6347884" calcext:value-type="float">
            <text:p>6347884</text:p>
          </table:table-cell>
          <table:table-cell office:value-type="float" office:value="406750" calcext:value-type="float">
            <text:p>406750</text:p>
          </table:table-cell>
          <table:table-cell/>
        </table:table-row>
        <table:table-row table:style-name="ro1">
          <table:table-cell office:value-type="string" calcext:value-type="string">
            <text:p>Pérou </text:p>
          </table:table-cell>
          <table:table-cell office:value-type="float" office:value="27925628" calcext:value-type="float">
            <text:p>27925628</text:p>
          </table:table-cell>
          <table:table-cell office:value-type="float" office:value="1285220" calcext:value-type="float">
            <text:p>1285220</text:p>
          </table:table-cell>
          <table:table-cell/>
        </table:table-row>
        <table:table-row table:style-name="ro1">
          <table:table-cell office:value-type="string" calcext:value-type="string">
            <text:p>République dominicaine</text:p>
          </table:table-cell>
          <table:table-cell office:value-type="float" office:value="8950034" calcext:value-type="float">
            <text:p>8950034</text:p>
          </table:table-cell>
          <table:table-cell office:value-type="float" office:value="48730" calcext:value-type="float">
            <text:p>48730</text:p>
          </table:table-cell>
          <table:table-cell/>
        </table:table-row>
        <table:table-row table:style-name="ro1">
          <table:table-cell office:value-type="string" calcext:value-type="string">
            <text:p>Saint-Christophe-et-Niévès</text:p>
          </table:table-cell>
          <table:table-cell office:value-type="float" office:value="38958" calcext:value-type="float">
            <text:p>38958</text:p>
          </table:table-cell>
          <table:table-cell office:value-type="float" office:value="261" calcext:value-type="float">
            <text:p>261</text:p>
          </table:table-cell>
          <table:table-cell/>
        </table:table-row>
        <table:table-row table:style-name="ro1">
          <table:table-cell office:value-type="string" calcext:value-type="string">
            <text:p>Saint-Vincent-et-les-Grenadines </text:p>
          </table:table-cell>
          <table:table-cell office:value-type="float" office:value="117534" calcext:value-type="float">
            <text:p>117534</text:p>
          </table:table-cell>
          <table:table-cell office:value-type="float" office:value="389" calcext:value-type="float">
            <text:p>389</text:p>
          </table:table-cell>
          <table:table-cell/>
        </table:table-row>
        <table:table-row table:style-name="ro1">
          <table:table-cell office:value-type="string" calcext:value-type="string">
            <text:p>Sainte-Lucie </text:p>
          </table:table-cell>
          <table:table-cell office:value-type="float" office:value="166312" calcext:value-type="float">
            <text:p>166312</text:p>
          </table:table-cell>
          <table:table-cell office:value-type="float" office:value="616" calcext:value-type="float">
            <text:p>616</text:p>
          </table:table-cell>
          <table:table-cell/>
        </table:table-row>
        <table:table-row table:style-name="ro1">
          <table:table-cell office:value-type="string" calcext:value-type="string">
            <text:p>Salvador </text:p>
          </table:table-cell>
          <table:table-cell office:value-type="float" office:value="6704932" calcext:value-type="float">
            <text:p>6704932</text:p>
          </table:table-cell>
          <table:table-cell office:value-type="float" office:value="21040" calcext:value-type="float">
            <text:p>21040</text:p>
          </table:table-cell>
          <table:table-cell/>
        </table:table-row>
        <table:table-row table:style-name="ro1">
          <table:table-cell office:value-type="string" calcext:value-type="string">
            <text:p>Suriname </text:p>
          </table:table-cell>
          <table:table-cell office:value-type="float" office:value="438144" calcext:value-type="float">
            <text:p>438144</text:p>
          </table:table-cell>
          <table:table-cell office:value-type="float" office:value="163270" calcext:value-type="float">
            <text:p>163270</text:p>
          </table:table-cell>
          <table:table-cell/>
        </table:table-row>
        <table:table-row table:style-name="ro1">
          <table:table-cell office:value-type="string" calcext:value-type="string">
            <text:p>Trinité-et-Tobago</text:p>
          </table:table-cell>
          <table:table-cell office:value-type="float" office:value="1088644" calcext:value-type="float">
            <text:p>1088644</text:p>
          </table:table-cell>
          <table:table-cell office:value-type="float" office:value="5128" calcext:value-type="float">
            <text:p>5128</text:p>
          </table:table-cell>
          <table:table-cell/>
        </table:table-row>
        <table:table-row table:style-name="ro1">
          <table:table-cell office:value-type="string" calcext:value-type="string">
            <text:p>Uruguay </text:p>
          </table:table-cell>
          <table:table-cell office:value-type="float" office:value="3415920" calcext:value-type="float">
            <text:p>3415920</text:p>
          </table:table-cell>
          <table:table-cell office:value-type="float" office:value="176220" calcext:value-type="float">
            <text:p>176220</text:p>
          </table:table-cell>
          <table:table-cell/>
        </table:table-row>
        <table:table-row table:style-name="ro1">
          <table:table-cell office:value-type="string" calcext:value-type="string">
            <text:p>Venezuela </text:p>
          </table:table-cell>
          <table:table-cell office:value-type="float" office:value="25375281" calcext:value-type="float">
            <text:p>25375281</text:p>
          </table:table-cell>
          <table:table-cell office:value-type="float" office:value="912050" calcext:value-type="float">
            <text:p>912050</text:p>
          </table:table-cell>
          <table:table-cell/>
        </table:table-row>
        <table:table-row table:style-name="ro1">
          <table:table-cell table:number-columns-repeated="4"/>
        </table:table-row>
        <table:table-row table:style-name="ro2">
          <table:table-cell office:value-type="string" calcext:value-type="string">
            <text:p>Continent</text:p>
          </table:table-cell>
          <table:table-cell table:number-columns-repeated="3"/>
        </table:table-row>
        <table:table-row table:style-name="ro1">
          <table:table-cell table:number-columns-repeated="4"/>
        </table:table-row>
        <table:table-row table:style-name="ro2">
          <table:table-cell office:value-type="string" calcext:value-type="string">
            <text:p>Moyenne</text:p>
          </table:table-cell>
          <table:table-cell table:number-columns-repeated="3"/>
        </table:table-row>
      </table:table>
      <table:table table:name="Asie" table:style-name="ta1">
        <table:table-column table:style-name="co9" table:default-cell-style-name="Default"/>
        <table:table-column table:style-name="co2" table:default-cell-style-name="Default"/>
        <table:table-column table:style-name="co3" table:default-cell-style-name="Default"/>
        <table:table-column table:style-name="co7" table:default-cell-style-name="Default"/>
        <table:table-row table:style-name="ro1">
          <table:table-cell table:style-name="ce1" office:value-type="string" calcext:value-type="string">
            <text:p>Pays</text:p>
          </table:table-cell>
          <table:table-cell table:style-name="ce1" office:value-type="string" calcext:value-type="string">
            <text:p>Habitants</text:p>
          </table:table-cell>
          <table:table-cell table:style-name="ce1" office:value-type="string" calcext:value-type="string">
            <text:p>Superficie (km2)</text:p>
          </table:table-cell>
          <table:table-cell table:style-name="ce1" office:value-type="string" calcext:value-type="string">
            <text:p>Densité (hab/km2)</text:p>
          </table:table-cell>
        </table:table-row>
        <table:table-row table:style-name="ro1">
          <table:table-cell office:value-type="string" calcext:value-type="string">
            <text:p>Afghanistan </text:p>
          </table:table-cell>
          <table:table-cell office:value-type="float" office:value="29928987" calcext:value-type="float">
            <text:p>29928987</text:p>
          </table:table-cell>
          <table:table-cell office:value-type="float" office:value="647500" calcext:value-type="float">
            <text:p>647500</text:p>
          </table:table-cell>
          <table:table-cell/>
        </table:table-row>
        <table:table-row table:style-name="ro1">
          <table:table-cell office:value-type="string" calcext:value-type="string">
            <text:p>Arabie saoudite</text:p>
          </table:table-cell>
          <table:table-cell office:value-type="float" office:value="26417599" calcext:value-type="float">
            <text:p>26417599</text:p>
          </table:table-cell>
          <table:table-cell office:value-type="float" office:value="1960582" calcext:value-type="float">
            <text:p>1960582</text:p>
          </table:table-cell>
          <table:table-cell/>
        </table:table-row>
        <table:table-row table:style-name="ro1">
          <table:table-cell office:value-type="string" calcext:value-type="string">
            <text:p>Arménie </text:p>
          </table:table-cell>
          <table:table-cell office:value-type="float" office:value="2982904" calcext:value-type="float">
            <text:p>2982904</text:p>
          </table:table-cell>
          <table:table-cell office:value-type="float" office:value="29800" calcext:value-type="float">
            <text:p>29800</text:p>
          </table:table-cell>
          <table:table-cell/>
        </table:table-row>
        <table:table-row table:style-name="ro1">
          <table:table-cell office:value-type="string" calcext:value-type="string">
            <text:p>Azerbaïdjan </text:p>
          </table:table-cell>
          <table:table-cell office:value-type="float" office:value="7911974" calcext:value-type="float">
            <text:p>7911974</text:p>
          </table:table-cell>
          <table:table-cell office:value-type="float" office:value="86600" calcext:value-type="float">
            <text:p>86600</text:p>
          </table:table-cell>
          <table:table-cell/>
        </table:table-row>
        <table:table-row table:style-name="ro1">
          <table:table-cell office:value-type="string" calcext:value-type="string">
            <text:p>Bahreïn </text:p>
          </table:table-cell>
          <table:table-cell office:value-type="float" office:value="721525" calcext:value-type="float">
            <text:p>721525</text:p>
          </table:table-cell>
          <table:table-cell office:value-type="float" office:value="665" calcext:value-type="float">
            <text:p>665</text:p>
          </table:table-cell>
          <table:table-cell/>
        </table:table-row>
        <table:table-row table:style-name="ro1">
          <table:table-cell office:value-type="string" calcext:value-type="string">
            <text:p>Bangladesh </text:p>
          </table:table-cell>
          <table:table-cell office:value-type="float" office:value="156050883" calcext:value-type="float">
            <text:p>156050883</text:p>
          </table:table-cell>
          <table:table-cell office:value-type="float" office:value="143998" calcext:value-type="float">
            <text:p>143998</text:p>
          </table:table-cell>
          <table:table-cell/>
        </table:table-row>
        <table:table-row table:style-name="ro1">
          <table:table-cell office:value-type="string" calcext:value-type="string">
            <text:p>Bhoutan </text:p>
          </table:table-cell>
          <table:table-cell office:value-type="float" office:value="2232291" calcext:value-type="float">
            <text:p>2232291</text:p>
          </table:table-cell>
          <table:table-cell office:value-type="float" office:value="47000" calcext:value-type="float">
            <text:p>47000</text:p>
          </table:table-cell>
          <table:table-cell/>
        </table:table-row>
        <table:table-row table:style-name="ro1">
          <table:table-cell office:value-type="string" calcext:value-type="string">
            <text:p>Birmanie </text:p>
          </table:table-cell>
          <table:table-cell office:value-type="float" office:value="42909464" calcext:value-type="float">
            <text:p>42909464</text:p>
          </table:table-cell>
          <table:table-cell office:value-type="float" office:value="678500" calcext:value-type="float">
            <text:p>678500</text:p>
          </table:table-cell>
          <table:table-cell/>
        </table:table-row>
        <table:table-row table:style-name="ro1">
          <table:table-cell office:value-type="string" calcext:value-type="string">
            <text:p>Brunei </text:p>
          </table:table-cell>
          <table:table-cell office:value-type="float" office:value="372361" calcext:value-type="float">
            <text:p>372361</text:p>
          </table:table-cell>
          <table:table-cell office:value-type="float" office:value="5770" calcext:value-type="float">
            <text:p>5770</text:p>
          </table:table-cell>
          <table:table-cell/>
        </table:table-row>
        <table:table-row table:style-name="ro1">
          <table:table-cell office:value-type="string" calcext:value-type="string">
            <text:p>Cambodge </text:p>
          </table:table-cell>
          <table:table-cell office:value-type="float" office:value="13607069" calcext:value-type="float">
            <text:p>13607069</text:p>
          </table:table-cell>
          <table:table-cell office:value-type="float" office:value="181040" calcext:value-type="float">
            <text:p>181040</text:p>
          </table:table-cell>
          <table:table-cell/>
        </table:table-row>
        <table:table-row table:style-name="ro1">
          <table:table-cell office:value-type="string" calcext:value-type="string">
            <text:p>Chine</text:p>
          </table:table-cell>
          <table:table-cell office:value-type="float" office:value="1306313812" calcext:value-type="float">
            <text:p>1306313812</text:p>
          </table:table-cell>
          <table:table-cell office:value-type="float" office:value="9596960" calcext:value-type="float">
            <text:p>9596960</text:p>
          </table:table-cell>
          <table:table-cell/>
        </table:table-row>
        <table:table-row table:style-name="ro1">
          <table:table-cell office:value-type="string" calcext:value-type="string">
            <text:p>Chypre </text:p>
          </table:table-cell>
          <table:table-cell office:value-type="float" office:value="780133" calcext:value-type="float">
            <text:p>780133</text:p>
          </table:table-cell>
          <table:table-cell office:value-type="float" office:value="9250" calcext:value-type="float">
            <text:p>9250</text:p>
          </table:table-cell>
          <table:table-cell/>
        </table:table-row>
        <table:table-row table:style-name="ro1">
          <table:table-cell office:value-type="string" calcext:value-type="string">
            <text:p>Corée du Nord</text:p>
          </table:table-cell>
          <table:table-cell office:value-type="float" office:value="22912177" calcext:value-type="float">
            <text:p>22912177</text:p>
          </table:table-cell>
          <table:table-cell office:value-type="float" office:value="120540" calcext:value-type="float">
            <text:p>120540</text:p>
          </table:table-cell>
          <table:table-cell/>
        </table:table-row>
        <table:table-row table:style-name="ro1">
          <table:table-cell office:value-type="string" calcext:value-type="string">
            <text:p>Corée du Sud </text:p>
          </table:table-cell>
          <table:table-cell office:value-type="float" office:value="48422644" calcext:value-type="float">
            <text:p>48422644</text:p>
          </table:table-cell>
          <table:table-cell office:value-type="float" office:value="98480" calcext:value-type="float">
            <text:p>98480</text:p>
          </table:table-cell>
          <table:table-cell/>
        </table:table-row>
        <table:table-row table:style-name="ro1">
          <table:table-cell office:value-type="string" calcext:value-type="string">
            <text:p>Émirats arabes unis </text:p>
          </table:table-cell>
          <table:table-cell office:value-type="float" office:value="2563212" calcext:value-type="float">
            <text:p>2563212</text:p>
          </table:table-cell>
          <table:table-cell office:value-type="float" office:value="82880" calcext:value-type="float">
            <text:p>82880</text:p>
          </table:table-cell>
          <table:table-cell/>
        </table:table-row>
        <table:table-row table:style-name="ro1">
          <table:table-cell office:value-type="string" calcext:value-type="string">
            <text:p>Géorgie </text:p>
          </table:table-cell>
          <table:table-cell office:value-type="float" office:value="4677401" calcext:value-type="float">
            <text:p>4677401</text:p>
          </table:table-cell>
          <table:table-cell office:value-type="float" office:value="69700" calcext:value-type="float">
            <text:p>69700</text:p>
          </table:table-cell>
          <table:table-cell/>
        </table:table-row>
        <table:table-row table:style-name="ro1">
          <table:table-cell office:value-type="string" calcext:value-type="string">
            <text:p>Inde </text:p>
          </table:table-cell>
          <table:table-cell office:value-type="float" office:value="1080264388" calcext:value-type="float">
            <text:p>1080264388</text:p>
          </table:table-cell>
          <table:table-cell office:value-type="float" office:value="3287590" calcext:value-type="float">
            <text:p>3287590</text:p>
          </table:table-cell>
          <table:table-cell/>
        </table:table-row>
        <table:table-row table:style-name="ro1">
          <table:table-cell office:value-type="string" calcext:value-type="string">
            <text:p>Indonésie </text:p>
          </table:table-cell>
          <table:table-cell office:value-type="float" office:value="241973879" calcext:value-type="float">
            <text:p>241973879</text:p>
          </table:table-cell>
          <table:table-cell office:value-type="float" office:value="1919440" calcext:value-type="float">
            <text:p>1919440</text:p>
          </table:table-cell>
          <table:table-cell/>
        </table:table-row>
        <table:table-row table:style-name="ro1">
          <table:table-cell office:value-type="string" calcext:value-type="string">
            <text:p>Irak </text:p>
          </table:table-cell>
          <table:table-cell office:value-type="float" office:value="26074906" calcext:value-type="float">
            <text:p>26074906</text:p>
          </table:table-cell>
          <table:table-cell office:value-type="float" office:value="437072" calcext:value-type="float">
            <text:p>437072</text:p>
          </table:table-cell>
          <table:table-cell/>
        </table:table-row>
        <table:table-row table:style-name="ro1">
          <table:table-cell office:value-type="string" calcext:value-type="string">
            <text:p>Iran </text:p>
          </table:table-cell>
          <table:table-cell office:value-type="float" office:value="68017860" calcext:value-type="float">
            <text:p>68017860</text:p>
          </table:table-cell>
          <table:table-cell office:value-type="float" office:value="1648000" calcext:value-type="float">
            <text:p>1648000</text:p>
          </table:table-cell>
          <table:table-cell/>
        </table:table-row>
        <table:table-row table:style-name="ro1">
          <table:table-cell office:value-type="string" calcext:value-type="string">
            <text:p>Israël</text:p>
          </table:table-cell>
          <table:table-cell office:value-type="float" office:value="6276883" calcext:value-type="float">
            <text:p>6276883</text:p>
          </table:table-cell>
          <table:table-cell office:value-type="float" office:value="20770" calcext:value-type="float">
            <text:p>20770</text:p>
          </table:table-cell>
          <table:table-cell/>
        </table:table-row>
        <table:table-row table:style-name="ro1">
          <table:table-cell office:value-type="string" calcext:value-type="string">
            <text:p>Japon </text:p>
          </table:table-cell>
          <table:table-cell office:value-type="float" office:value="127417244" calcext:value-type="float">
            <text:p>127417244</text:p>
          </table:table-cell>
          <table:table-cell office:value-type="float" office:value="377835" calcext:value-type="float">
            <text:p>377835</text:p>
          </table:table-cell>
          <table:table-cell/>
        </table:table-row>
        <table:table-row table:style-name="ro1">
          <table:table-cell office:value-type="string" calcext:value-type="string">
            <text:p>Jordanie </text:p>
          </table:table-cell>
          <table:table-cell office:value-type="float" office:value="5759732" calcext:value-type="float">
            <text:p>5759732</text:p>
          </table:table-cell>
          <table:table-cell office:value-type="float" office:value="92300" calcext:value-type="float">
            <text:p>92300</text:p>
          </table:table-cell>
          <table:table-cell/>
        </table:table-row>
        <table:table-row table:style-name="ro1">
          <table:table-cell office:value-type="string" calcext:value-type="string">
            <text:p>Kazakhstan </text:p>
          </table:table-cell>
          <table:table-cell office:value-type="float" office:value="15185844" calcext:value-type="float">
            <text:p>15185844</text:p>
          </table:table-cell>
          <table:table-cell office:value-type="float" office:value="2727300" calcext:value-type="float">
            <text:p>2727300</text:p>
          </table:table-cell>
          <table:table-cell/>
        </table:table-row>
        <table:table-row table:style-name="ro1">
          <table:table-cell office:value-type="string" calcext:value-type="string">
            <text:p>Kirghizistan</text:p>
          </table:table-cell>
          <table:table-cell office:value-type="float" office:value="5146281" calcext:value-type="float">
            <text:p>5146281</text:p>
          </table:table-cell>
          <table:table-cell office:value-type="float" office:value="198500" calcext:value-type="float">
            <text:p>198500</text:p>
          </table:table-cell>
          <table:table-cell/>
        </table:table-row>
        <table:table-row table:style-name="ro1">
          <table:table-cell office:value-type="string" calcext:value-type="string">
            <text:p>Koweït </text:p>
          </table:table-cell>
          <table:table-cell office:value-type="float" office:value="2335648" calcext:value-type="float">
            <text:p>2335648</text:p>
          </table:table-cell>
          <table:table-cell office:value-type="float" office:value="17820" calcext:value-type="float">
            <text:p>17820</text:p>
          </table:table-cell>
          <table:table-cell/>
        </table:table-row>
        <table:table-row table:style-name="ro1">
          <table:table-cell office:value-type="string" calcext:value-type="string">
            <text:p>Laos </text:p>
          </table:table-cell>
          <table:table-cell office:value-type="float" office:value="6217141" calcext:value-type="float">
            <text:p>6217141</text:p>
          </table:table-cell>
          <table:table-cell office:value-type="float" office:value="236800" calcext:value-type="float">
            <text:p>236800</text:p>
          </table:table-cell>
          <table:table-cell/>
        </table:table-row>
        <table:table-row table:style-name="ro1">
          <table:table-cell office:value-type="string" calcext:value-type="string">
            <text:p>Liban </text:p>
          </table:table-cell>
          <table:table-cell office:value-type="float" office:value="3826018" calcext:value-type="float">
            <text:p>3826018</text:p>
          </table:table-cell>
          <table:table-cell office:value-type="float" office:value="10452" calcext:value-type="float">
            <text:p>10452</text:p>
          </table:table-cell>
          <table:table-cell/>
        </table:table-row>
        <table:table-row table:style-name="ro1">
          <table:table-cell office:value-type="string" calcext:value-type="string">
            <text:p>Malaisie </text:p>
          </table:table-cell>
          <table:table-cell office:value-type="float" office:value="23953136" calcext:value-type="float">
            <text:p>23953136</text:p>
          </table:table-cell>
          <table:table-cell office:value-type="float" office:value="329750" calcext:value-type="float">
            <text:p>329750</text:p>
          </table:table-cell>
          <table:table-cell/>
        </table:table-row>
        <table:table-row table:style-name="ro1">
          <table:table-cell office:value-type="string" calcext:value-type="string">
            <text:p>Maldives </text:p>
          </table:table-cell>
          <table:table-cell office:value-type="float" office:value="349106" calcext:value-type="float">
            <text:p>349106</text:p>
          </table:table-cell>
          <table:table-cell office:value-type="float" office:value="300" calcext:value-type="float">
            <text:p>300</text:p>
          </table:table-cell>
          <table:table-cell/>
        </table:table-row>
        <table:table-row table:style-name="ro1">
          <table:table-cell office:value-type="string" calcext:value-type="string">
            <text:p>Mongolie </text:p>
          </table:table-cell>
          <table:table-cell office:value-type="float" office:value="2791272" calcext:value-type="float">
            <text:p>2791272</text:p>
          </table:table-cell>
          <table:table-cell office:value-type="float" office:value="1564116" calcext:value-type="float">
            <text:p>1564116</text:p>
          </table:table-cell>
          <table:table-cell/>
        </table:table-row>
        <table:table-row table:style-name="ro1">
          <table:table-cell office:value-type="string" calcext:value-type="string">
            <text:p>Népal </text:p>
          </table:table-cell>
          <table:table-cell office:value-type="float" office:value="27676547" calcext:value-type="float">
            <text:p>27676547</text:p>
          </table:table-cell>
          <table:table-cell office:value-type="float" office:value="140800" calcext:value-type="float">
            <text:p>140800</text:p>
          </table:table-cell>
          <table:table-cell/>
        </table:table-row>
        <table:table-row table:style-name="ro1">
          <table:table-cell office:value-type="string" calcext:value-type="string">
            <text:p>Oman </text:p>
          </table:table-cell>
          <table:table-cell office:value-type="float" office:value="3001583" calcext:value-type="float">
            <text:p>3001583</text:p>
          </table:table-cell>
          <table:table-cell office:value-type="float" office:value="212460" calcext:value-type="float">
            <text:p>212460</text:p>
          </table:table-cell>
          <table:table-cell/>
        </table:table-row>
        <table:table-row table:style-name="ro1">
          <table:table-cell office:value-type="string" calcext:value-type="string">
            <text:p>Ouzbékistan </text:p>
          </table:table-cell>
          <table:table-cell office:value-type="float" office:value="26851195" calcext:value-type="float">
            <text:p>26851195</text:p>
          </table:table-cell>
          <table:table-cell office:value-type="float" office:value="447400" calcext:value-type="float">
            <text:p>447400</text:p>
          </table:table-cell>
          <table:table-cell/>
        </table:table-row>
        <table:table-row table:style-name="ro1">
          <table:table-cell office:value-type="string" calcext:value-type="string">
            <text:p>Pakistan </text:p>
          </table:table-cell>
          <table:table-cell office:value-type="float" office:value="162419946" calcext:value-type="float">
            <text:p>162419946</text:p>
          </table:table-cell>
          <table:table-cell office:value-type="float" office:value="803940" calcext:value-type="float">
            <text:p>803940</text:p>
          </table:table-cell>
          <table:table-cell/>
        </table:table-row>
        <table:table-row table:style-name="ro1">
          <table:table-cell office:value-type="string" calcext:value-type="string">
            <text:p>Philippines </text:p>
          </table:table-cell>
          <table:table-cell office:value-type="float" office:value="93857473" calcext:value-type="float">
            <text:p>93857473</text:p>
          </table:table-cell>
          <table:table-cell office:value-type="float" office:value="300000" calcext:value-type="float">
            <text:p>300000</text:p>
          </table:table-cell>
          <table:table-cell/>
        </table:table-row>
        <table:table-row table:style-name="ro1">
          <table:table-cell office:value-type="string" calcext:value-type="string">
            <text:p>Qatar </text:p>
          </table:table-cell>
          <table:table-cell office:value-type="float" office:value="863051" calcext:value-type="float">
            <text:p>863051</text:p>
          </table:table-cell>
          <table:table-cell office:value-type="float" office:value="11437" calcext:value-type="float">
            <text:p>11437</text:p>
          </table:table-cell>
          <table:table-cell/>
        </table:table-row>
        <table:table-row table:style-name="ro1">
          <table:table-cell office:value-type="string" calcext:value-type="string">
            <text:p>Singapour </text:p>
          </table:table-cell>
          <table:table-cell office:value-type="float" office:value="4608167" calcext:value-type="float">
            <text:p>4608167</text:p>
          </table:table-cell>
          <table:table-cell office:value-type="float" office:value="692.7" calcext:value-type="float">
            <text:p>692.7</text:p>
          </table:table-cell>
          <table:table-cell/>
        </table:table-row>
        <table:table-row table:style-name="ro1">
          <table:table-cell office:value-type="string" calcext:value-type="string">
            <text:p>Sri Lanka </text:p>
          </table:table-cell>
          <table:table-cell office:value-type="float" office:value="20064776" calcext:value-type="float">
            <text:p>20064776</text:p>
          </table:table-cell>
          <table:table-cell office:value-type="float" office:value="65610" calcext:value-type="float">
            <text:p>65610</text:p>
          </table:table-cell>
          <table:table-cell/>
        </table:table-row>
        <table:table-row table:style-name="ro1">
          <table:table-cell office:value-type="string" calcext:value-type="string">
            <text:p>Syrie </text:p>
          </table:table-cell>
          <table:table-cell office:value-type="float" office:value="18448752" calcext:value-type="float">
            <text:p>18448752</text:p>
          </table:table-cell>
          <table:table-cell office:value-type="float" office:value="185180" calcext:value-type="float">
            <text:p>185180</text:p>
          </table:table-cell>
          <table:table-cell/>
        </table:table-row>
        <table:table-row table:style-name="ro1">
          <table:table-cell office:value-type="string" calcext:value-type="string">
            <text:p>Tadjikistan </text:p>
          </table:table-cell>
          <table:table-cell office:value-type="float" office:value="7163506" calcext:value-type="float">
            <text:p>7163506</text:p>
          </table:table-cell>
          <table:table-cell office:value-type="float" office:value="143100" calcext:value-type="float">
            <text:p>143100</text:p>
          </table:table-cell>
          <table:table-cell/>
        </table:table-row>
        <table:table-row table:style-name="ro1">
          <table:table-cell office:value-type="string" calcext:value-type="string">
            <text:p>Thaïlande </text:p>
          </table:table-cell>
          <table:table-cell office:value-type="float" office:value="65444371" calcext:value-type="float">
            <text:p>65444371</text:p>
          </table:table-cell>
          <table:table-cell office:value-type="float" office:value="514000" calcext:value-type="float">
            <text:p>514000</text:p>
          </table:table-cell>
          <table:table-cell/>
        </table:table-row>
        <table:table-row table:style-name="ro1">
          <table:table-cell office:value-type="string" calcext:value-type="string">
            <text:p>Timor oriental</text:p>
          </table:table-cell>
          <table:table-cell office:value-type="float" office:value="1040880" calcext:value-type="float">
            <text:p>1040880</text:p>
          </table:table-cell>
          <table:table-cell office:value-type="float" office:value="15007" calcext:value-type="float">
            <text:p>15007</text:p>
          </table:table-cell>
          <table:table-cell/>
        </table:table-row>
        <table:table-row table:style-name="ro1">
          <table:table-cell office:value-type="string" calcext:value-type="string">
            <text:p>Turkménistan </text:p>
          </table:table-cell>
          <table:table-cell office:value-type="float" office:value="4952081" calcext:value-type="float">
            <text:p>4952081</text:p>
          </table:table-cell>
          <table:table-cell office:value-type="float" office:value="488100" calcext:value-type="float">
            <text:p>488100</text:p>
          </table:table-cell>
          <table:table-cell/>
        </table:table-row>
        <table:table-row table:style-name="ro1">
          <table:table-cell office:value-type="string" calcext:value-type="string">
            <text:p>Turquie </text:p>
          </table:table-cell>
          <table:table-cell office:value-type="float" office:value="69660559" calcext:value-type="float">
            <text:p>69660559</text:p>
          </table:table-cell>
          <table:table-cell office:value-type="float" office:value="780580" calcext:value-type="float">
            <text:p>780580</text:p>
          </table:table-cell>
          <table:table-cell/>
        </table:table-row>
        <table:table-row table:style-name="ro1">
          <table:table-cell office:value-type="string" calcext:value-type="string">
            <text:p>Viêt Nam </text:p>
          </table:table-cell>
          <table:table-cell office:value-type="float" office:value="83535576" calcext:value-type="float">
            <text:p>83535576</text:p>
          </table:table-cell>
          <table:table-cell office:value-type="float" office:value="329560" calcext:value-type="float">
            <text:p>329560</text:p>
          </table:table-cell>
          <table:table-cell/>
        </table:table-row>
        <table:table-row table:style-name="ro1">
          <table:table-cell office:value-type="string" calcext:value-type="string">
            <text:p>Yémen </text:p>
          </table:table-cell>
          <table:table-cell office:value-type="float" office:value="20727063" calcext:value-type="float">
            <text:p>20727063</text:p>
          </table:table-cell>
          <table:table-cell office:value-type="float" office:value="527970" calcext:value-type="float">
            <text:p>527970</text:p>
          </table:table-cell>
          <table:table-cell/>
        </table:table-row>
        <table:table-row table:style-name="ro1">
          <table:table-cell table:number-columns-repeated="4"/>
        </table:table-row>
        <table:table-row table:style-name="ro2">
          <table:table-cell office:value-type="string" calcext:value-type="string">
            <text:p>Continent</text:p>
          </table:table-cell>
          <table:table-cell table:number-columns-repeated="3"/>
        </table:table-row>
        <table:table-row table:style-name="ro1">
          <table:table-cell table:number-columns-repeated="4"/>
        </table:table-row>
        <table:table-row table:style-name="ro2">
          <table:table-cell office:value-type="string" calcext:value-type="string">
            <text:p>Moyenne</text:p>
          </table:table-cell>
          <table:table-cell table:number-columns-repeated="3"/>
        </table:table-row>
      </table:table>
      <table:table table:name="Europe" table:style-name="ta1">
        <table:table-column table:style-name="co10" table:default-cell-style-name="Default"/>
        <table:table-column table:style-name="co6" table:default-cell-style-name="Default"/>
        <table:table-column table:style-name="co3" table:default-cell-style-name="Default"/>
        <table:table-column table:style-name="co7" table:default-cell-style-name="Default"/>
        <table:table-row table:style-name="ro1">
          <table:table-cell table:style-name="ce1" office:value-type="string" calcext:value-type="string">
            <text:p>Pays</text:p>
          </table:table-cell>
          <table:table-cell table:style-name="ce1" office:value-type="string" calcext:value-type="string">
            <text:p>Habitants</text:p>
          </table:table-cell>
          <table:table-cell table:style-name="ce1" office:value-type="string" calcext:value-type="string">
            <text:p>Superficie (km2)</text:p>
          </table:table-cell>
          <table:table-cell table:style-name="ce1" office:value-type="string" calcext:value-type="string">
            <text:p>Densité (hab/km2)</text:p>
          </table:table-cell>
        </table:table-row>
        <table:table-row table:style-name="ro1">
          <table:table-cell office:value-type="string" calcext:value-type="string">
            <text:p>Albanie </text:p>
          </table:table-cell>
          <table:table-cell office:value-type="float" office:value="3563112" calcext:value-type="float">
            <text:p>3563112</text:p>
          </table:table-cell>
          <table:table-cell office:value-type="float" office:value="28748" calcext:value-type="float">
            <text:p>28748</text:p>
          </table:table-cell>
          <table:table-cell/>
        </table:table-row>
        <table:table-row table:style-name="ro1">
          <table:table-cell office:value-type="string" calcext:value-type="string">
            <text:p>Allemagne </text:p>
          </table:table-cell>
          <table:table-cell office:value-type="float" office:value="82431390" calcext:value-type="float">
            <text:p>82431390</text:p>
          </table:table-cell>
          <table:table-cell office:value-type="float" office:value="357021" calcext:value-type="float">
            <text:p>357021</text:p>
          </table:table-cell>
          <table:table-cell/>
        </table:table-row>
        <table:table-row table:style-name="ro1">
          <table:table-cell office:value-type="string" calcext:value-type="string">
            <text:p>Andorre </text:p>
          </table:table-cell>
          <table:table-cell office:value-type="float" office:value="70549" calcext:value-type="float">
            <text:p>70549</text:p>
          </table:table-cell>
          <table:table-cell office:value-type="float" office:value="468" calcext:value-type="float">
            <text:p>468</text:p>
          </table:table-cell>
          <table:table-cell/>
        </table:table-row>
        <table:table-row table:style-name="ro1">
          <table:table-cell office:value-type="string" calcext:value-type="string">
            <text:p>Autriche </text:p>
          </table:table-cell>
          <table:table-cell office:value-type="float" office:value="8184691" calcext:value-type="float">
            <text:p>8184691</text:p>
          </table:table-cell>
          <table:table-cell office:value-type="float" office:value="83870" calcext:value-type="float">
            <text:p>83870</text:p>
          </table:table-cell>
          <table:table-cell/>
        </table:table-row>
        <table:table-row table:style-name="ro1">
          <table:table-cell office:value-type="string" calcext:value-type="string">
            <text:p>Belgique </text:p>
          </table:table-cell>
          <table:table-cell office:value-type="float" office:value="11007020" calcext:value-type="float">
            <text:p>11007020</text:p>
          </table:table-cell>
          <table:table-cell office:value-type="float" office:value="30528" calcext:value-type="float">
            <text:p>30528</text:p>
          </table:table-cell>
          <table:table-cell/>
        </table:table-row>
        <table:table-row table:style-name="ro1">
          <table:table-cell office:value-type="string" calcext:value-type="string">
            <text:p>Biélorussie </text:p>
          </table:table-cell>
          <table:table-cell office:value-type="float" office:value="10300483" calcext:value-type="float">
            <text:p>10300483</text:p>
          </table:table-cell>
          <table:table-cell office:value-type="float" office:value="207600" calcext:value-type="float">
            <text:p>207600</text:p>
          </table:table-cell>
          <table:table-cell/>
        </table:table-row>
        <table:table-row table:style-name="ro1">
          <table:table-cell office:value-type="string" calcext:value-type="string">
            <text:p>Bosnie-Herzégovine</text:p>
          </table:table-cell>
          <table:table-cell office:value-type="float" office:value="4025476" calcext:value-type="float">
            <text:p>4025476</text:p>
          </table:table-cell>
          <table:table-cell office:value-type="float" office:value="51129" calcext:value-type="float">
            <text:p>51129</text:p>
          </table:table-cell>
          <table:table-cell/>
        </table:table-row>
        <table:table-row table:style-name="ro1">
          <table:table-cell office:value-type="string" calcext:value-type="string">
            <text:p>Bulgarie </text:p>
          </table:table-cell>
          <table:table-cell office:value-type="float" office:value="7450349" calcext:value-type="float">
            <text:p>7450349</text:p>
          </table:table-cell>
          <table:table-cell office:value-type="float" office:value="110910" calcext:value-type="float">
            <text:p>110910</text:p>
          </table:table-cell>
          <table:table-cell/>
        </table:table-row>
        <table:table-row table:style-name="ro1">
          <table:table-cell office:value-type="string" calcext:value-type="string">
            <text:p>Chypre </text:p>
          </table:table-cell>
          <table:table-cell office:value-type="float" office:value="780133" calcext:value-type="float">
            <text:p>780133</text:p>
          </table:table-cell>
          <table:table-cell office:value-type="float" office:value="9250" calcext:value-type="float">
            <text:p>9250</text:p>
          </table:table-cell>
          <table:table-cell/>
        </table:table-row>
        <table:table-row table:style-name="ro1">
          <table:table-cell office:value-type="string" calcext:value-type="string">
            <text:p>Croatie </text:p>
          </table:table-cell>
          <table:table-cell office:value-type="float" office:value="4437460" calcext:value-type="float">
            <text:p>4437460</text:p>
          </table:table-cell>
          <table:table-cell office:value-type="float" office:value="56542" calcext:value-type="float">
            <text:p>56542</text:p>
          </table:table-cell>
          <table:table-cell/>
        </table:table-row>
        <table:table-row table:style-name="ro1">
          <table:table-cell office:value-type="string" calcext:value-type="string">
            <text:p>Danemark</text:p>
          </table:table-cell>
          <table:table-cell office:value-type="float" office:value="5432335" calcext:value-type="float">
            <text:p>5432335</text:p>
          </table:table-cell>
          <table:table-cell office:value-type="float" office:value="43094" calcext:value-type="float">
            <text:p>43094</text:p>
          </table:table-cell>
          <table:table-cell/>
        </table:table-row>
        <table:table-row table:style-name="ro1">
          <table:table-cell office:value-type="string" calcext:value-type="string">
            <text:p>Espagne </text:p>
          </table:table-cell>
          <table:table-cell office:value-type="float" office:value="43197684" calcext:value-type="float">
            <text:p>43197684</text:p>
          </table:table-cell>
          <table:table-cell office:value-type="float" office:value="504782" calcext:value-type="float">
            <text:p>504782</text:p>
          </table:table-cell>
          <table:table-cell/>
        </table:table-row>
        <table:table-row table:style-name="ro1">
          <table:table-cell office:value-type="string" calcext:value-type="string">
            <text:p>Estonie </text:p>
          </table:table-cell>
          <table:table-cell office:value-type="float" office:value="1332893" calcext:value-type="float">
            <text:p>1332893</text:p>
          </table:table-cell>
          <table:table-cell office:value-type="float" office:value="45226" calcext:value-type="float">
            <text:p>45226</text:p>
          </table:table-cell>
          <table:table-cell/>
        </table:table-row>
        <table:table-row table:style-name="ro1">
          <table:table-cell office:value-type="string" calcext:value-type="string">
            <text:p>Finlande </text:p>
          </table:table-cell>
          <table:table-cell office:value-type="float" office:value="5223442" calcext:value-type="float">
            <text:p>5223442</text:p>
          </table:table-cell>
          <table:table-cell office:value-type="float" office:value="338145" calcext:value-type="float">
            <text:p>338145</text:p>
          </table:table-cell>
          <table:table-cell/>
        </table:table-row>
        <table:table-row table:style-name="ro1">
          <table:table-cell office:value-type="string" calcext:value-type="string">
            <text:p>France</text:p>
          </table:table-cell>
          <table:table-cell office:value-type="float" office:value="61399733" calcext:value-type="float">
            <text:p>61399733</text:p>
          </table:table-cell>
          <table:table-cell office:value-type="float" office:value="547030" calcext:value-type="float">
            <text:p>547030</text:p>
          </table:table-cell>
          <table:table-cell/>
        </table:table-row>
        <table:table-row table:style-name="ro1">
          <table:table-cell office:value-type="string" calcext:value-type="string">
            <text:p>Grèce </text:p>
          </table:table-cell>
          <table:table-cell office:value-type="float" office:value="10668354" calcext:value-type="float">
            <text:p>10668354</text:p>
          </table:table-cell>
          <table:table-cell office:value-type="float" office:value="131940" calcext:value-type="float">
            <text:p>131940</text:p>
          </table:table-cell>
          <table:table-cell/>
        </table:table-row>
        <table:table-row table:style-name="ro1">
          <table:table-cell office:value-type="string" calcext:value-type="string">
            <text:p>Hongrie </text:p>
          </table:table-cell>
          <table:table-cell office:value-type="float" office:value="10006835" calcext:value-type="float">
            <text:p>10006835</text:p>
          </table:table-cell>
          <table:table-cell office:value-type="float" office:value="93030" calcext:value-type="float">
            <text:p>93030</text:p>
          </table:table-cell>
          <table:table-cell/>
        </table:table-row>
        <table:table-row table:style-name="ro1">
          <table:table-cell office:value-type="string" calcext:value-type="string">
            <text:p>Irlande </text:p>
          </table:table-cell>
          <table:table-cell office:value-type="float" office:value="4234925" calcext:value-type="float">
            <text:p>4234925</text:p>
          </table:table-cell>
          <table:table-cell office:value-type="float" office:value="70280" calcext:value-type="float">
            <text:p>70280</text:p>
          </table:table-cell>
          <table:table-cell/>
        </table:table-row>
        <table:table-row table:style-name="ro1">
          <table:table-cell office:value-type="string" calcext:value-type="string">
            <text:p>Islande </text:p>
          </table:table-cell>
          <table:table-cell office:value-type="float" office:value="296737" calcext:value-type="float">
            <text:p>296737</text:p>
          </table:table-cell>
          <table:table-cell office:value-type="float" office:value="103000" calcext:value-type="float">
            <text:p>103000</text:p>
          </table:table-cell>
          <table:table-cell/>
        </table:table-row>
        <table:table-row table:style-name="ro1">
          <table:table-cell office:value-type="string" calcext:value-type="string">
            <text:p>Israël</text:p>
          </table:table-cell>
          <table:table-cell office:value-type="float" office:value="6276883" calcext:value-type="float">
            <text:p>6276883</text:p>
          </table:table-cell>
          <table:table-cell office:value-type="float" office:value="20770" calcext:value-type="float">
            <text:p>20770</text:p>
          </table:table-cell>
          <table:table-cell/>
        </table:table-row>
        <table:table-row table:style-name="ro1">
          <table:table-cell office:value-type="string" calcext:value-type="string">
            <text:p>Italie </text:p>
          </table:table-cell>
          <table:table-cell office:value-type="float" office:value="58751711" calcext:value-type="float">
            <text:p>58751711</text:p>
          </table:table-cell>
          <table:table-cell office:value-type="float" office:value="301230" calcext:value-type="float">
            <text:p>301230</text:p>
          </table:table-cell>
          <table:table-cell/>
        </table:table-row>
        <table:table-row table:style-name="ro1">
          <table:table-cell office:value-type="string" calcext:value-type="string">
            <text:p>Lettonie </text:p>
          </table:table-cell>
          <table:table-cell office:value-type="float" office:value="2290237" calcext:value-type="float">
            <text:p>2290237</text:p>
          </table:table-cell>
          <table:table-cell office:value-type="float" office:value="64589" calcext:value-type="float">
            <text:p>64589</text:p>
          </table:table-cell>
          <table:table-cell/>
        </table:table-row>
        <table:table-row table:style-name="ro1">
          <table:table-cell office:value-type="string" calcext:value-type="string">
            <text:p>Liechtenstein </text:p>
          </table:table-cell>
          <table:table-cell office:value-type="float" office:value="33717" calcext:value-type="float">
            <text:p>33717</text:p>
          </table:table-cell>
          <table:table-cell office:value-type="float" office:value="160" calcext:value-type="float">
            <text:p>160</text:p>
          </table:table-cell>
          <table:table-cell/>
        </table:table-row>
        <table:table-row table:style-name="ro1">
          <table:table-cell office:value-type="string" calcext:value-type="string">
            <text:p>Lituanie </text:p>
          </table:table-cell>
          <table:table-cell office:value-type="float" office:value="3596617" calcext:value-type="float">
            <text:p>3596617</text:p>
          </table:table-cell>
          <table:table-cell office:value-type="float" office:value="65200" calcext:value-type="float">
            <text:p>65200</text:p>
          </table:table-cell>
          <table:table-cell/>
        </table:table-row>
        <table:table-row table:style-name="ro1">
          <table:table-cell office:value-type="string" calcext:value-type="string">
            <text:p>Luxembourg </text:p>
          </table:table-cell>
          <table:table-cell office:value-type="float" office:value="468571" calcext:value-type="float">
            <text:p>468571</text:p>
          </table:table-cell>
          <table:table-cell office:value-type="float" office:value="2586" calcext:value-type="float">
            <text:p>2586</text:p>
          </table:table-cell>
          <table:table-cell/>
        </table:table-row>
        <table:table-row table:style-name="ro1">
          <table:table-cell office:value-type="string" calcext:value-type="string">
            <text:p>Macédoine </text:p>
          </table:table-cell>
          <table:table-cell office:value-type="float" office:value="2045262" calcext:value-type="float">
            <text:p>2045262</text:p>
          </table:table-cell>
          <table:table-cell office:value-type="float" office:value="25333" calcext:value-type="float">
            <text:p>25333</text:p>
          </table:table-cell>
          <table:table-cell/>
        </table:table-row>
        <table:table-row table:style-name="ro1">
          <table:table-cell office:value-type="string" calcext:value-type="string">
            <text:p>Malte </text:p>
          </table:table-cell>
          <table:table-cell office:value-type="float" office:value="393933" calcext:value-type="float">
            <text:p>393933</text:p>
          </table:table-cell>
          <table:table-cell office:value-type="float" office:value="316" calcext:value-type="float">
            <text:p>316</text:p>
          </table:table-cell>
          <table:table-cell/>
        </table:table-row>
        <table:table-row table:style-name="ro1">
          <table:table-cell office:value-type="string" calcext:value-type="string">
            <text:p>Moldavie </text:p>
          </table:table-cell>
          <table:table-cell office:value-type="float" office:value="4455421" calcext:value-type="float">
            <text:p>4455421</text:p>
          </table:table-cell>
          <table:table-cell office:value-type="float" office:value="33843" calcext:value-type="float">
            <text:p>33843</text:p>
          </table:table-cell>
          <table:table-cell/>
        </table:table-row>
        <table:table-row table:style-name="ro1">
          <table:table-cell office:value-type="string" calcext:value-type="string">
            <text:p>Monaco </text:p>
          </table:table-cell>
          <table:table-cell office:value-type="float" office:value="32796" calcext:value-type="float">
            <text:p>32796</text:p>
          </table:table-cell>
          <table:table-cell office:value-type="float" office:value="2.02" calcext:value-type="float">
            <text:p>2.02</text:p>
          </table:table-cell>
          <table:table-cell/>
        </table:table-row>
        <table:table-row table:style-name="ro1">
          <table:table-cell office:value-type="string" calcext:value-type="string">
            <text:p>Norvège</text:p>
          </table:table-cell>
          <table:table-cell office:value-type="float" office:value="4593041" calcext:value-type="float">
            <text:p>4593041</text:p>
          </table:table-cell>
          <table:table-cell office:value-type="float" office:value="324220" calcext:value-type="float">
            <text:p>324220</text:p>
          </table:table-cell>
          <table:table-cell/>
        </table:table-row>
        <table:table-row table:style-name="ro1">
          <table:table-cell office:value-type="string" calcext:value-type="string">
            <text:p>Pays-Bas</text:p>
          </table:table-cell>
          <table:table-cell office:value-type="float" office:value="16407491" calcext:value-type="float">
            <text:p>16407491</text:p>
          </table:table-cell>
          <table:table-cell office:value-type="float" office:value="41526" calcext:value-type="float">
            <text:p>41526</text:p>
          </table:table-cell>
          <table:table-cell/>
        </table:table-row>
        <table:table-row table:style-name="ro1">
          <table:table-cell office:value-type="string" calcext:value-type="string">
            <text:p>Pologne </text:p>
          </table:table-cell>
          <table:table-cell office:value-type="float" office:value="38635144" calcext:value-type="float">
            <text:p>38635144</text:p>
          </table:table-cell>
          <table:table-cell office:value-type="float" office:value="312685" calcext:value-type="float">
            <text:p>312685</text:p>
          </table:table-cell>
          <table:table-cell/>
        </table:table-row>
        <table:table-row table:style-name="ro1">
          <table:table-cell office:value-type="string" calcext:value-type="string">
            <text:p>Portugal </text:p>
          </table:table-cell>
          <table:table-cell office:value-type="float" office:value="10566212" calcext:value-type="float">
            <text:p>10566212</text:p>
          </table:table-cell>
          <table:table-cell office:value-type="float" office:value="89242" calcext:value-type="float">
            <text:p>89242</text:p>
          </table:table-cell>
          <table:table-cell/>
        </table:table-row>
        <table:table-row table:style-name="ro1">
          <table:table-cell office:value-type="string" calcext:value-type="string">
            <text:p>République tchèque</text:p>
          </table:table-cell>
          <table:table-cell office:value-type="float" office:value="10241138" calcext:value-type="float">
            <text:p>10241138</text:p>
          </table:table-cell>
          <table:table-cell office:value-type="float" office:value="78866" calcext:value-type="float">
            <text:p>78866</text:p>
          </table:table-cell>
          <table:table-cell/>
        </table:table-row>
        <table:table-row table:style-name="ro1">
          <table:table-cell office:value-type="string" calcext:value-type="string">
            <text:p>Roumanie </text:p>
          </table:table-cell>
          <table:table-cell office:value-type="float" office:value="22329977" calcext:value-type="float">
            <text:p>22329977</text:p>
          </table:table-cell>
          <table:table-cell office:value-type="float" office:value="237500" calcext:value-type="float">
            <text:p>237500</text:p>
          </table:table-cell>
          <table:table-cell/>
        </table:table-row>
        <table:table-row table:style-name="ro1">
          <table:table-cell office:value-type="string" calcext:value-type="string">
            <text:p>Royaume-Uni</text:p>
          </table:table-cell>
          <table:table-cell office:value-type="float" office:value="60441457" calcext:value-type="float">
            <text:p>60441457</text:p>
          </table:table-cell>
          <table:table-cell office:value-type="float" office:value="244820" calcext:value-type="float">
            <text:p>244820</text:p>
          </table:table-cell>
          <table:table-cell/>
        </table:table-row>
        <table:table-row table:style-name="ro1">
          <table:table-cell office:value-type="string" calcext:value-type="string">
            <text:p>Russie </text:p>
          </table:table-cell>
          <table:table-cell office:value-type="float" office:value="143420309" calcext:value-type="float">
            <text:p>143420309</text:p>
          </table:table-cell>
          <table:table-cell office:value-type="float" office:value="17075200" calcext:value-type="float">
            <text:p>17075200</text:p>
          </table:table-cell>
          <table:table-cell/>
        </table:table-row>
        <table:table-row table:style-name="ro1">
          <table:table-cell office:value-type="string" calcext:value-type="string">
            <text:p>Saint-Marin </text:p>
          </table:table-cell>
          <table:table-cell office:value-type="float" office:value="28880" calcext:value-type="float">
            <text:p>28880</text:p>
          </table:table-cell>
          <table:table-cell office:value-type="float" office:value="61.2" calcext:value-type="float">
            <text:p>61.2</text:p>
          </table:table-cell>
          <table:table-cell/>
        </table:table-row>
        <table:table-row table:style-name="ro1">
          <table:table-cell office:value-type="string" calcext:value-type="string">
            <text:p>Serbie-et-Monténégro </text:p>
          </table:table-cell>
          <table:table-cell office:value-type="float" office:value="10829175" calcext:value-type="float">
            <text:p>10829175</text:p>
          </table:table-cell>
          <table:table-cell office:value-type="float" office:value="102350" calcext:value-type="float">
            <text:p>102350</text:p>
          </table:table-cell>
          <table:table-cell/>
        </table:table-row>
        <table:table-row table:style-name="ro1">
          <table:table-cell office:value-type="string" calcext:value-type="string">
            <text:p>Slovaquie </text:p>
          </table:table-cell>
          <table:table-cell office:value-type="float" office:value="5431363" calcext:value-type="float">
            <text:p>5431363</text:p>
          </table:table-cell>
          <table:table-cell office:value-type="float" office:value="48845" calcext:value-type="float">
            <text:p>48845</text:p>
          </table:table-cell>
          <table:table-cell/>
        </table:table-row>
        <table:table-row table:style-name="ro1">
          <table:table-cell office:value-type="string" calcext:value-type="string">
            <text:p>Slovénie </text:p>
          </table:table-cell>
          <table:table-cell office:value-type="float" office:value="2011070" calcext:value-type="float">
            <text:p>2011070</text:p>
          </table:table-cell>
          <table:table-cell office:value-type="float" office:value="20273" calcext:value-type="float">
            <text:p>20273</text:p>
          </table:table-cell>
          <table:table-cell/>
        </table:table-row>
        <table:table-row table:style-name="ro1">
          <table:table-cell office:value-type="string" calcext:value-type="string">
            <text:p>Suède </text:p>
          </table:table-cell>
          <table:table-cell office:value-type="float" office:value="9001774" calcext:value-type="float">
            <text:p>9001774</text:p>
          </table:table-cell>
          <table:table-cell office:value-type="float" office:value="449964" calcext:value-type="float">
            <text:p>449964</text:p>
          </table:table-cell>
          <table:table-cell/>
        </table:table-row>
        <table:table-row table:style-name="ro1">
          <table:table-cell office:value-type="string" calcext:value-type="string">
            <text:p>Suisse </text:p>
          </table:table-cell>
          <table:table-cell office:value-type="float" office:value="7489370" calcext:value-type="float">
            <text:p>7489370</text:p>
          </table:table-cell>
          <table:table-cell office:value-type="float" office:value="41290" calcext:value-type="float">
            <text:p>41290</text:p>
          </table:table-cell>
          <table:table-cell/>
        </table:table-row>
        <table:table-row table:style-name="ro1">
          <table:table-cell office:value-type="string" calcext:value-type="string">
            <text:p>Ukraine </text:p>
          </table:table-cell>
          <table:table-cell office:value-type="float" office:value="47425336" calcext:value-type="float">
            <text:p>47425336</text:p>
          </table:table-cell>
          <table:table-cell office:value-type="float" office:value="603700" calcext:value-type="float">
            <text:p>603700</text:p>
          </table:table-cell>
          <table:table-cell/>
        </table:table-row>
        <table:table-row table:style-name="ro1">
          <table:table-cell office:value-type="string" calcext:value-type="string">
            <text:p>Vatican </text:p>
          </table:table-cell>
          <table:table-cell office:value-type="float" office:value="921" calcext:value-type="float">
            <text:p>921</text:p>
          </table:table-cell>
          <table:table-cell office:value-type="float" office:value="0.44" calcext:value-type="float">
            <text:p>0.44</text:p>
          </table:table-cell>
          <table:table-cell/>
        </table:table-row>
        <table:table-row table:style-name="ro1">
          <table:table-cell table:number-columns-repeated="4"/>
        </table:table-row>
        <table:table-row table:style-name="ro2">
          <table:table-cell office:value-type="string" calcext:value-type="string">
            <text:p>Continent</text:p>
          </table:table-cell>
          <table:table-cell table:number-columns-repeated="3"/>
        </table:table-row>
        <table:table-row table:style-name="ro1">
          <table:table-cell table:number-columns-repeated="4"/>
        </table:table-row>
        <table:table-row table:style-name="ro2">
          <table:table-cell office:value-type="string" calcext:value-type="string">
            <text:p>Moyenne</text:p>
          </table:table-cell>
          <table:table-cell table:number-columns-repeated="3"/>
        </table:table-row>
      </table:table>
      <table:table table:name="Océanie" table:style-name="ta1">
        <table:table-column table:style-name="co11" table:default-cell-style-name="Default"/>
        <table:table-column table:style-name="co12" table:default-cell-style-name="Default"/>
        <table:table-column table:style-name="co3" table:default-cell-style-name="Default"/>
        <table:table-column table:style-name="co7" table:default-cell-style-name="Default"/>
        <table:table-row table:style-name="ro1">
          <table:table-cell table:style-name="ce1" office:value-type="string" calcext:value-type="string">
            <text:p>Pays</text:p>
          </table:table-cell>
          <table:table-cell table:style-name="ce1" office:value-type="string" calcext:value-type="string">
            <text:p>Habitants</text:p>
          </table:table-cell>
          <table:table-cell table:style-name="ce1" office:value-type="string" calcext:value-type="string">
            <text:p>Superficie (km2)</text:p>
          </table:table-cell>
          <table:table-cell table:style-name="ce1" office:value-type="string" calcext:value-type="string">
            <text:p>Densité (hab/km2)</text:p>
          </table:table-cell>
        </table:table-row>
        <table:table-row table:style-name="ro1">
          <table:table-cell office:value-type="string" calcext:value-type="string">
            <text:p>Australie</text:p>
          </table:table-cell>
          <table:table-cell office:value-type="float" office:value="20090437" calcext:value-type="float">
            <text:p>20090437</text:p>
          </table:table-cell>
          <table:table-cell office:value-type="float" office:value="7686850" calcext:value-type="float">
            <text:p>7686850</text:p>
          </table:table-cell>
          <table:table-cell/>
        </table:table-row>
        <table:table-row table:style-name="ro1">
          <table:table-cell office:value-type="string" calcext:value-type="string">
            <text:p>Fidji </text:p>
          </table:table-cell>
          <table:table-cell office:value-type="float" office:value="893354" calcext:value-type="float">
            <text:p>893354</text:p>
          </table:table-cell>
          <table:table-cell office:value-type="float" office:value="18270" calcext:value-type="float">
            <text:p>18270</text:p>
          </table:table-cell>
          <table:table-cell/>
        </table:table-row>
        <table:table-row table:style-name="ro1">
          <table:table-cell office:value-type="string" calcext:value-type="string">
            <text:p>Kiribati </text:p>
          </table:table-cell>
          <table:table-cell office:value-type="float" office:value="103092" calcext:value-type="float">
            <text:p>103092</text:p>
          </table:table-cell>
          <table:table-cell office:value-type="float" office:value="811" calcext:value-type="float">
            <text:p>811</text:p>
          </table:table-cell>
          <table:table-cell/>
        </table:table-row>
        <table:table-row table:style-name="ro1">
          <table:table-cell office:value-type="string" calcext:value-type="string">
            <text:p>Marshall</text:p>
          </table:table-cell>
          <table:table-cell office:value-type="float" office:value="59071" calcext:value-type="float">
            <text:p>59071</text:p>
          </table:table-cell>
          <table:table-cell office:value-type="float" office:value="181" calcext:value-type="float">
            <text:p>181</text:p>
          </table:table-cell>
          <table:table-cell/>
        </table:table-row>
        <table:table-row table:style-name="ro1">
          <table:table-cell office:value-type="string" calcext:value-type="string">
            <text:p>Micronésie </text:p>
          </table:table-cell>
          <table:table-cell office:value-type="float" office:value="108105" calcext:value-type="float">
            <text:p>108105</text:p>
          </table:table-cell>
          <table:table-cell office:value-type="float" office:value="702" calcext:value-type="float">
            <text:p>702</text:p>
          </table:table-cell>
          <table:table-cell/>
        </table:table-row>
        <table:table-row table:style-name="ro1">
          <table:table-cell office:value-type="string" calcext:value-type="string">
            <text:p>Nauru </text:p>
          </table:table-cell>
          <table:table-cell office:value-type="float" office:value="13048" calcext:value-type="float">
            <text:p>13048</text:p>
          </table:table-cell>
          <table:table-cell office:value-type="float" office:value="21" calcext:value-type="float">
            <text:p>21</text:p>
          </table:table-cell>
          <table:table-cell/>
        </table:table-row>
        <table:table-row table:style-name="ro1">
          <table:table-cell office:value-type="string" calcext:value-type="string">
            <text:p>Nouvelle-Zélande</text:p>
          </table:table-cell>
          <table:table-cell office:value-type="float" office:value="4035461" calcext:value-type="float">
            <text:p>4035461</text:p>
          </table:table-cell>
          <table:table-cell office:value-type="float" office:value="268680" calcext:value-type="float">
            <text:p>268680</text:p>
          </table:table-cell>
          <table:table-cell/>
        </table:table-row>
        <table:table-row table:style-name="ro1">
          <table:table-cell office:value-type="string" calcext:value-type="string">
            <text:p>Palaos </text:p>
          </table:table-cell>
          <table:table-cell office:value-type="float" office:value="20303" calcext:value-type="float">
            <text:p>20303</text:p>
          </table:table-cell>
          <table:table-cell office:value-type="float" office:value="458" calcext:value-type="float">
            <text:p>458</text:p>
          </table:table-cell>
          <table:table-cell/>
        </table:table-row>
        <table:table-row table:style-name="ro1">
          <table:table-cell office:value-type="string" calcext:value-type="string">
            <text:p>Papouasie-Nouvelle-Guinée</text:p>
          </table:table-cell>
          <table:table-cell office:value-type="float" office:value="5545268" calcext:value-type="float">
            <text:p>5545268</text:p>
          </table:table-cell>
          <table:table-cell office:value-type="float" office:value="462840" calcext:value-type="float">
            <text:p>462840</text:p>
          </table:table-cell>
          <table:table-cell/>
        </table:table-row>
        <table:table-row table:style-name="ro1">
          <table:table-cell office:value-type="string" calcext:value-type="string">
            <text:p>Salomon</text:p>
          </table:table-cell>
          <table:table-cell office:value-type="float" office:value="538032" calcext:value-type="float">
            <text:p>538032</text:p>
          </table:table-cell>
          <table:table-cell office:value-type="float" office:value="28450" calcext:value-type="float">
            <text:p>28450</text:p>
          </table:table-cell>
          <table:table-cell/>
        </table:table-row>
        <table:table-row table:style-name="ro1">
          <table:table-cell office:value-type="string" calcext:value-type="string">
            <text:p>Samoa </text:p>
          </table:table-cell>
          <table:table-cell office:value-type="float" office:value="177287" calcext:value-type="float">
            <text:p>177287</text:p>
          </table:table-cell>
          <table:table-cell office:value-type="float" office:value="2944" calcext:value-type="float">
            <text:p>2944</text:p>
          </table:table-cell>
          <table:table-cell/>
        </table:table-row>
        <table:table-row table:style-name="ro1">
          <table:table-cell office:value-type="string" calcext:value-type="string">
            <text:p>Tonga </text:p>
          </table:table-cell>
          <table:table-cell office:value-type="float" office:value="112422" calcext:value-type="float">
            <text:p>112422</text:p>
          </table:table-cell>
          <table:table-cell office:value-type="float" office:value="748" calcext:value-type="float">
            <text:p>748</text:p>
          </table:table-cell>
          <table:table-cell/>
        </table:table-row>
        <table:table-row table:style-name="ro1">
          <table:table-cell office:value-type="string" calcext:value-type="string">
            <text:p>Tuvalu </text:p>
          </table:table-cell>
          <table:table-cell office:value-type="float" office:value="11636" calcext:value-type="float">
            <text:p>11636</text:p>
          </table:table-cell>
          <table:table-cell office:value-type="float" office:value="26" calcext:value-type="float">
            <text:p>26</text:p>
          </table:table-cell>
          <table:table-cell/>
        </table:table-row>
        <table:table-row table:style-name="ro1">
          <table:table-cell office:value-type="string" calcext:value-type="string">
            <text:p>Vanuatu </text:p>
          </table:table-cell>
          <table:table-cell office:value-type="float" office:value="205754" calcext:value-type="float">
            <text:p>205754</text:p>
          </table:table-cell>
          <table:table-cell office:value-type="float" office:value="12200" calcext:value-type="float">
            <text:p>12200</text:p>
          </table:table-cell>
          <table:table-cell/>
        </table:table-row>
        <table:table-row table:style-name="ro1">
          <table:table-cell table:number-columns-repeated="4"/>
        </table:table-row>
        <table:table-row table:style-name="ro2">
          <table:table-cell office:value-type="string" calcext:value-type="string">
            <text:p>Continent</text:p>
          </table:table-cell>
          <table:table-cell table:number-columns-repeated="3"/>
        </table:table-row>
        <table:table-row table:style-name="ro1">
          <table:table-cell table:number-columns-repeated="4"/>
        </table:table-row>
        <table:table-row table:style-name="ro2">
          <table:table-cell office:value-type="string" calcext:value-type="string">
            <text:p>Moyenne</text:p>
          </table:table-cell>
          <table:table-cell table:number-columns-repeated="3"/>
        </table:table-row>
      </table:table>
      <table:table table:name="diagramme" table:style-name="ta1">
        <table:table-column table:style-name="co4" table:default-cell-style-name="Default"/>
        <table:table-row table:style-name="ro1">
          <table:table-cell/>
        </table:table-row>
      </table:table>
      <table:named-expressions/>
      <table:database-ranges>
        <table:database-range table:name="__Anonymous_Sheet_DB__0" table:target-range-address="'monde entier'.A1:'monde entier'.C1048576">
          <table:sort>
            <table:sort-by table:field-number="0" table:data-type="automatic"/>
          </table:sort>
        </table:database-range>
        <table:database-range table:name="__Anonymous_Sheet_DB__1" table:target-range-address="Afrique.A1:Afrique.D1048576">
          <table:sort>
            <table:sort-by table:field-number="0" table:data-type="automatic"/>
          </table:sort>
        </table:database-range>
        <table:database-range table:name="__Anonymous_Sheet_DB__2" table:target-range-address="Amérique.A1:Amérique.D1048576">
          <table:sort>
            <table:sort-by table:field-number="0" table:data-type="automatic"/>
          </table:sort>
        </table:database-range>
        <table:database-range table:name="__Anonymous_Sheet_DB__3" table:target-range-address="Asie.A1:Asie.D1048576">
          <table:sort>
            <table:sort-by table:field-number="0" table:data-type="automatic"/>
          </table:sort>
        </table:database-range>
        <table:database-range table:name="__Anonymous_Sheet_DB__4" table:target-range-address="Europe.A1:Europe.D1048576">
          <table:sort>
            <table:sort-by table:field-number="0" table:data-type="automatic"/>
          </table:sort>
        </table:database-range>
        <table:database-range table:name="__Anonymous_Sheet_DB__5" table:target-range-address="Océanie.A1:Océanie.D1048576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 PL UMing HK" svg:font-family="'AR PL UMing HK'" style:font-family-generic="system" style:font-pitch="variable"/>
    <style:font-face style:name="DejaVu Sans" svg:font-family="'DejaVu Sans'" style:font-family-generic="system" style:font-pitch="variable"/>
    <style:font-face style:name="DejaVu Sans Condensed" svg:font-family="'DejaVu Sans Condensed'" style:font-family-generic="system" style:font-pitch="variable"/>
    <style:font-face style:name="Lohit Hindi" svg:font-family="'Lohit Hind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CH" style:font-name-asian="DejaVu Sans Condensed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fr" number:country="CH">sFr.</number:currency-symbol>
      <number:text> </number:text>
      <number:number number:decimal-places="2" number:min-integer-digits="1" number:grouping="true"/>
    </number:currency-style>
    <number:currency-style style:name="N107">
      <number:currency-symbol number:language="fr" number:country="CH">sFr.</number:currency-symbol>
      <number:text> -</number:text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asian="AR PL UMing HK" style:font-family-asian="'AR PL UMing HK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4-09">00.00.0000</text:date>, <text:time style:data-style-name="N2" text:time-value="0000-00-00T00:00:02.218610188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tthieu Bender</meta:initial-creator>
    <meta:creation-date>2011-11-27T20:22:01</meta:creation-date>
    <dc:date>2014-04-09T09:03:18.319453985</dc:date>
    <dc:creator>Matthieu Bender</dc:creator>
    <meta:editing-duration>PT1H50M57S</meta:editing-duration>
    <meta:editing-cycles>77</meta:editing-cycles>
    <meta:generator>LibreOffice/4.1.3.2$Linux_X86_64 LibreOffice_project/410m0$Build-2</meta:generator>
    <meta:document-statistic meta:table-count="7" meta:cell-count="1194" meta:object-count="0"/>
  </office:meta>
</office:document-meta>
</file>