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Linux Libertine O1" svg:font-family="'Linux Libertine O'" style:font-adornments="Regular"/>
    <style:font-face style:name="Lohit Hindi1" svg:font-family="'Lohit Hindi'"/>
    <style:font-face style:name="OpenSymbol" svg:font-family="OpenSymbol"/>
    <style:font-face style:name="Linux Libertine O2" svg:font-family="'Linux Libertine O'" style:font-pitch="variable"/>
    <style:font-face style:name="Linux Libertine O" svg:font-family="'Linux Libertine O'" style:font-adornments="Normal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ohit Hindi" svg:font-family="'Lohit Hindi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1cd5fc" officeooo:paragraph-rsid="001cd5fc"/>
    </style:style>
    <style:style style:name="P2" style:family="paragraph" style:parent-style-name="Standard" style:list-style-name="L1">
      <style:text-properties officeooo:rsid="001cd5fc" officeooo:paragraph-rsid="001cd5fc"/>
    </style:style>
    <style:style style:name="P3" style:family="paragraph" style:parent-style-name="Standard" style:list-style-name="L1">
      <style:text-properties officeooo:rsid="001cd5fc" officeooo:paragraph-rsid="0026d1f8"/>
    </style:style>
    <style:style style:name="P4" style:family="paragraph" style:parent-style-name="Standard">
      <style:text-properties officeooo:rsid="001cd5fc" officeooo:paragraph-rsid="0026d1f8"/>
    </style:style>
    <style:style style:name="P5" style:family="paragraph" style:parent-style-name="Standard" style:list-style-name="L1">
      <style:text-properties officeooo:rsid="001dface" officeooo:paragraph-rsid="001dface"/>
    </style:style>
    <style:style style:name="P6" style:family="paragraph" style:parent-style-name="Standard" style:list-style-name="L1">
      <style:text-properties officeooo:rsid="001dface" officeooo:paragraph-rsid="0026d1f8"/>
    </style:style>
    <style:style style:name="P7" style:family="paragraph" style:parent-style-name="Standard" style:list-style-name="L1">
      <style:text-properties officeooo:rsid="001f988f" officeooo:paragraph-rsid="001f988f"/>
    </style:style>
    <style:style style:name="P8" style:family="paragraph" style:parent-style-name="Standard" style:list-style-name="L1">
      <style:text-properties officeooo:rsid="001f988f" officeooo:paragraph-rsid="0026d1f8"/>
    </style:style>
    <style:style style:name="P9" style:family="paragraph" style:parent-style-name="Standard">
      <style:text-properties officeooo:rsid="0020dc77" officeooo:paragraph-rsid="0020dc77"/>
    </style:style>
    <style:style style:name="P10" style:family="paragraph" style:parent-style-name="Standard">
      <style:paragraph-properties fo:text-align="center" style:justify-single-word="false"/>
      <style:text-properties fo:font-weight="bold" officeooo:rsid="001cd5fc" officeooo:paragraph-rsid="001cd5fc" style:font-weight-asian="bold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weight="bold" officeooo:rsid="001cd5fc" officeooo:paragraph-rsid="0026d1f8" style:font-weight-asian="bold" style:font-weight-complex="bold"/>
    </style:style>
    <style:style style:name="P12" style:family="paragraph" style:parent-style-name="Standard">
      <style:paragraph-properties fo:text-align="start" style:justify-single-word="false"/>
      <style:text-properties officeooo:rsid="0026d1f8" officeooo:paragraph-rsid="0026d1f8"/>
    </style:style>
    <style:style style:name="P13" style:family="paragraph">
      <loext:graphic-properties draw:fill="solid" draw:fill-color="#cccccc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" style:family="paragraph">
      <style:paragraph-properties fo:margin-left="0cm" fo:margin-right="0cm" fo:margin-top="0cm" fo:margin-bottom="0cm" fo:line-height="100%" fo:text-align="center" fo:text-indent="0cm"/>
    </style:style>
    <style:style style:name="P15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nux Libertine O2" fo:font-size="11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0cm" fo:margin-right="0cm" fo:margin-top="0cm" fo:margin-bottom="0cm" fo:line-height="100%" fo:text-indent="0cm"/>
    </style:style>
    <style:style style:name="P17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nux Libertine O2" fo:font-size="11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8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9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solid" style:text-line-through-type="single" style:font-name="Linux Libertine O2" fo:font-size="11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variant="normal" fo:text-transform="none" style:use-window-font-color="true" style:text-outline="false" style:text-line-through-style="none" style:text-line-through-type="none" style:font-name="Linux Libertine O2" fo:font-size="11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style:use-window-font-color="true" style:text-outline="false" style:text-line-through-style="solid" style:text-line-through-type="single" style:font-name="Linux Libertine O2" fo:font-size="11pt" fo:font-style="normal" fo:text-shadow="none" style:text-underline-style="none" fo:font-weight="normal" style:letter-kerning="true" style:font-name-asian="Noto Sans CJK SC Regular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Sect1" style:family="section">
      <style:section-properties text:dont-balance-text-columns="false" style:editable="false">
        <style:columns fo:column-count="2" fo:column-gap="0cm">
          <style:column style:rel-width="4536*" fo:start-indent="0cm" fo:end-indent="0cm"/>
          <style:column style:rel-width="4536*" fo:start-indent="0cm" fo:end-indent="0cm"/>
        </style:columns>
      </style:section-properties>
    </style:style>
    <text:list-style style:name="L1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Linux Libertine O1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/>
    </style:style>
    <style:style style:name="gr2" style:family="graphic">
      <style:graphic-properties draw:stroke="solid" svg:stroke-width="0cm" svg:stroke-color="#3465a4" draw:marker-start="" draw:marker-start-width="0.199cm" draw:marker-start-center="false" draw:marker-end="" draw:marker-end-width="0.199cm" draw:marker-end-center="false" draw:fill="solid" draw:fill-color="#cccccc" draw:textarea-horizontal-align="justify" draw:textarea-vertical-align="middle" draw:auto-grow-height="false" fo:min-height="1.591cm" fo:min-width="2.401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1.797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true" fo:min-height="0.45cm" fo:min-width="1.18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true" fo:min-height="0.45cm" fo:min-width="4.38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8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9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none" draw:stroke-dash="Ultrafine_20_Dashed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2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13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14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15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16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1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8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9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20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21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22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6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8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29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0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1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2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3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4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5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36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3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38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39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0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41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42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43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44" style:family="graphic">
      <style:graphic-properties draw:stroke="solid" svg:stroke-width="0cm" svg:stroke-color="#3465a4" draw:marker-start="" draw:marker-start-width="0.199cm" draw:marker-start-center="false" draw:marker-end="" draw:marker-end-width="0.199cm" draw:marker-end-center="false" draw:fill="solid" draw:fill-color="#cccccc" draw:textarea-horizontal-align="justify" draw:textarea-vertical-align="middle" draw:auto-grow-height="false" fo:min-height="1.591cm" fo:min-width="2.401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6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1.797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true" fo:min-height="0.45cm" fo:min-width="1.18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8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9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true" fo:min-height="0.45cm" fo:min-width="4.38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50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51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52" style:family="graphic">
      <style:graphic-properties draw:stroke="none" draw:stroke-dash="Ultrafine_20_Dashed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5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54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55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56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57" style:family="graphic">
      <style:graphic-properties draw:stroke="dash" draw:stroke-dash="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58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59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0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1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62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63" style:family="graphic">
      <style:graphic-properties draw:stroke="soli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6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6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8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69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9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0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1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2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3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4" style:family="graphic">
      <style:graphic-properties draw:stroke="dash" draw:stroke-dash="_33__20_Dashes_20_3_20_Dots_20__28_var_29_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5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6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7" style:family="graphic">
      <style:graphic-properties draw:stroke="dash" draw:stroke-dash="Ultrafine_20_2_20_Dots_20_3_20_Dashes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78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9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80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81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left" draw:auto-grow-height="true" draw:auto-grow-width="false" fo:min-height="0.45cm" fo:min-width="0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82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83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84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  <style:style style:name="gr85" style:family="graphic">
      <style:graphic-properties draw:stroke="dash" draw:stroke-dash="Ultrafine_20_Dashed" svg:stroke-width="0.071cm" svg:stroke-color="#000000" draw:marker-start="" draw:marker-start-width="0.305cm" draw:marker-start-center="false" draw:marker-end="" draw:marker-end-width="0.305cm" draw:marker-end-center="false" draw:fill="none" draw:fill-color="#729fcf" draw:textarea-horizontal-align="justify" draw:textarea-vertical-align="middle" fo:padding-top="0.161cm" fo:padding-bottom="0.161cm" fo:padding-left="0.286cm" fo:padding-right="0.286cm" draw:shadow="hidden" draw:shadow-offset-x="0.199cm" draw:shadow-offset-y="0.199cm" draw:shadow-color="#808080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Maladies cardiovasculaires</text:p>
      <text:p text:style-name="P1"/>
      <text:section text:style-name="Sect1" text:name="Section1">
        <text:list xml:id="list1646168819550426633" text:style-name="L1">
          <text:list-item>
            <text:p text:style-name="P5">accident vasculaire cérébral</text:p>
          </text:list-item>
          <text:list-item>
            <text:p text:style-name="P2">anévrisme</text:p>
          </text:list-item>
          <text:list-item>
            <text:p text:style-name="P2">communication inter-ventriculaire</text:p>
          </text:list-item>
          <text:list-item>
            <text:p text:style-name="P2">embolie pulmonaire</text:p>
          </text:list-item>
          <text:list-item>
            <text:p text:style-name="P2">endocardite</text:p>
          </text:list-item>
          <text:list-item>
            <text:p text:style-name="P2">fibrillation auriculaire</text:p>
          </text:list-item>
          <text:list-item>
            <text:p text:style-name="P2">hypertension artérielle</text:p>
          </text:list-item>
          <text:list-item>
            <text:p text:style-name="P2">infarctus du myocarde</text:p>
          </text:list-item>
          <text:list-item>
            <text:p text:style-name="P2">insuffisance cardiaque</text:p>
          </text:list-item>
          <text:list-item>
            <text:p text:style-name="P7">insuffisance coronarienne</text:p>
          </text:list-item>
          <text:list-item>
            <text:p text:style-name="P2">tachycardie ventriculaire</text:p>
          </text:list-item>
        </text:list>
      </text:section>
      <text:p text:style-name="P12"><draw:g text:anchor-type="paragraph" draw:z-index="0" draw:name="Forme1" draw:style-name="gr1"><draw:custom-shape draw:style-name="gr2" draw:text-style-name="P13" xml:id="id2" draw:id="id2" svg:width="4.102cm" svg:height="2.601cm" svg:x="5.322cm" svg:y="3.549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frame draw:style-name="gr3" draw:text-style-name="P15" xml:id="id4" draw:id="id4" svg:width="1.601cm" svg:height="0.701cm" svg:x="2.321cm" svg:y="0.949cm"><draw:text-box><text:p text:style-name="P14"><text:span text:style-name="T1">causes</text:span></text:p></draw:text-box></draw:frame><draw:frame draw:style-name="gr4" draw:text-style-name="P15" svg:width="3.723cm" svg:height="2.049cm" svg:x="5.6cm" svg:y="3.849cm"><draw:text-box><text:p text:style-name="P14"><text:span text:style-name="T1">réalisation d'un </text:span><text:span text:style-name="T1">schéma expliquant </text:span><text:span text:style-name="T1">une maladie </text:span><text:span text:style-name="T1">cardiovasculaire</text:span></text:p></draw:text-box></draw:frame><draw:frame draw:style-name="gr5" draw:text-style-name="P17" xml:id="id10" draw:id="id10" svg:width="1.691cm" svg:height="0.701cm" draw:transform="rotate (-0.3694862026472) translate (2.78265277777778cm 5.26344444444444cm)"><draw:text-box><text:p text:style-name="P16"><text:span text:style-name="T1">sources</text:span></text:p></draw:text-box></draw:frame><draw:frame draw:style-name="gr6" draw:text-style-name="P17" xml:id="id11" draw:id="id11" svg:width="4.423cm" svg:height="0.701cm" draw:transform="rotate (0.448898683612942) translate (9.78958333333333cm 7.13845833333333cm)"><draw:text-box><text:p text:style-name="P16"><text:span text:style-name="T1">illustrati</text:span><text:span text:style-name="T1">ons </text:span><text:span text:style-name="T1">pertinent</text:span><text:span text:style-name="T1">es</text:span></text:p></draw:text-box></draw:frame><draw:frame draw:style-name="gr7" draw:text-style-name="P17" xml:id="id6" draw:id="id6" svg:width="4.89cm" svg:height="0.701cm" draw:transform="rotate (-0.463559449329694) translate (8.69344444444444cm 1.82915277777778cm)"><draw:text-box><text:p text:style-name="P16"><text:span text:style-name="T1">liens avec </text:span><text:span text:style-name="T1">d'autres </text:span><text:span text:style-name="T1">maladies</text:span></text:p></draw:text-box></draw:frame><draw:frame draw:style-name="gr8" draw:text-style-name="P15" xml:id="id3" draw:id="id3" svg:width="2.802cm" svg:height="0.701cm" svg:x="0.722cm" svg:y="2.549cm"><draw:text-box><text:p text:style-name="P14"><text:span text:style-name="T1">conséquences</text:span></text:p></draw:text-box></draw:frame><draw:frame draw:style-name="gr9" draw:text-style-name="P15" xml:id="id5" draw:id="id5" svg:width="2.102cm" svg:height="1.151cm" svg:x="5.022cm" svg:y="0cm"><draw:text-box><text:p text:style-name="P14"><text:span text:style-name="T1">facteurs de risque</text:span></text:p></draw:text-box></draw:frame><draw:frame draw:style-name="gr10" draw:text-style-name="P15" xml:id="id1" draw:id="id1" svg:width="4.5cm" svg:height="0.701cm" draw:transform="rotate (0.614181363776804) translate (3.32945833333333cm 3.81cm)"><draw:text-box><text:p text:style-name="P14"><text:span text:style-name="T1">description de la maladie</text:span></text:p></draw:text-box></draw:frame><draw:frame draw:style-name="gr11" draw:text-style-name="P15" xml:id="id7" draw:id="id7" svg:width="4.001cm" svg:height="1.151cm" svg:x="10.421cm" svg:y="0.148cm"><draw:text-box><text:p text:style-name="P14"><text:span text:style-name="T1">cause ou conséquence d'une autre maladie</text:span></text:p></draw:text-box></draw:frame><draw:connector draw:style-name="gr12" draw:text-style-name="P18" draw:type="curve" draw:line-skew="-1.68cm 3.394cm 2.441cm" svg:x1="5.57cm" svg:y1="3.087cm" svg:x2="7.373cm" svg:y2="3.549cm" draw:start-shape="id1" draw:start-glue-point="2" draw:end-shape="id2" draw:end-glue-point="4" svg:d="M5570 3087c0 171 653 115 653 93s1150-218 1150 369" svg:viewBox="0 0 1804 464"><text:p/></draw:connector><draw:connector draw:style-name="gr13" draw:text-style-name="P18" draw:type="curve" svg:x1="3.53cm" svg:y1="4.096cm" svg:x2="2.122cm" svg:y2="3.249cm" draw:start-shape="id1" draw:start-glue-point="3" draw:end-shape="id3" draw:end-glue-point="2" svg:d="M3530 4096c-939 0-1408-282-1408-847" svg:viewBox="0 0 1409 848"><text:p/></draw:connector><draw:connector draw:style-name="gr14" draw:text-style-name="P18" draw:type="curve" draw:line-skew="1.376cm 2.101cm -0.322cm" svg:x1="5.166cm" svg:y1="2.514cm" svg:x2="3.12cm" svg:y2="1.649cm" draw:start-shape="id1" draw:start-glue-point="0" draw:end-shape="id4" draw:end-glue-point="2" svg:d="M5166 2514c0-1032-1243-688-1243-688 0 0-803 88-803-177" svg:viewBox="0 0 2048 866"><text:p/></draw:connector><draw:connector draw:style-name="gr15" draw:text-style-name="P18" draw:type="curve" draw:line-skew="-0.458cm" svg:x1="7.207cm" svg:y1="1.503cm" svg:x2="7.123cm" svg:y2="0.575cm" draw:start-shape="id1" draw:start-glue-point="1" draw:end-shape="id5" draw:end-glue-point="1" svg:d="M7207 1503c365 0 408-928-84-928" svg:viewBox="0 0 365 930"><text:p/></draw:connector><draw:connector draw:style-name="gr16" draw:text-style-name="P18" draw:type="curve" draw:line-skew="0.743cm" svg:x1="8.535cm" svg:y1="2.141cm" svg:x2="10.421cm" svg:y2="0.723cm" draw:start-shape="id6" draw:start-glue-point="3" draw:end-shape="id7" draw:end-glue-point="3" svg:d="M8535 2141c129 0-813-1418 1886-1418" svg:viewBox="0 0 1946 1420"><text:p/></draw:connector><draw:frame draw:style-name="gr17" draw:text-style-name="P15" xml:id="id8" draw:id="id8" svg:width="2.902cm" svg:height="0.701cm" svg:x="13.021cm" svg:y="1.949cm"><draw:text-box><text:p text:style-name="P14"><text:span text:style-name="T1">resse</text:span><text:span text:style-name="T1">mblan</text:span><text:span text:style-name="T1">ces</text:span></text:p></draw:text-box></draw:frame><draw:frame draw:style-name="gr18" draw:text-style-name="P15" xml:id="id9" draw:id="id9" svg:width="4.402cm" svg:height="1.151cm" svg:x="13.021cm" svg:y="2.949cm"><draw:text-box><text:p text:style-name="P14"><text:span text:style-name="T1">causes ou </text:span><text:span text:style-name="T1">conséquences </text:span><text:span text:style-name="T1">communes</text:span></text:p></draw:text-box></draw:frame><draw:connector draw:style-name="gr19" draw:text-style-name="P18" draw:type="curve" draw:line-skew="1.016cm 4.971cm" svg:x1="10.88cm" svg:y1="2.923cm" svg:x2="13.021cm" svg:y2="2.298cm" draw:start-shape="id6" draw:start-glue-point="0" draw:end-shape="id8" draw:end-glue-point="3" svg:d="M10880 2923c0-865 986-720 1457-660s428 35 684 35" svg:viewBox="0 0 2143 709"><text:p/></draw:connector><draw:connector draw:style-name="gr20" draw:text-style-name="P18" draw:type="curve" svg:x1="12.91cm" svg:y1="4.329cm" svg:x2="15.221cm" svg:y2="4.099cm" draw:start-shape="id6" draw:start-glue-point="1" draw:end-shape="id9" draw:end-glue-point="2" svg:d="M12910 4329c1542 0 2311-76 2311-230" svg:viewBox="0 0 2312 231"><text:p/></draw:connector><draw:connector draw:style-name="gr21" draw:text-style-name="P18" draw:type="curve" svg:x1="9.423cm" svg:y1="4.849cm" svg:x2="10.566cm" svg:y2="3.549cm" draw:start-shape="id2" draw:start-glue-point="10" draw:end-shape="id6" draw:end-glue-point="2" svg:d="M9423 4849c762 0 1143-432 1143-1300" svg:viewBox="0 0 1145 1302"><text:p/></draw:connector><draw:frame draw:style-name="gr22" draw:text-style-name="P17" xml:id="id16" draw:id="id16" svg:width="1.523cm" svg:height="0.701cm" svg:x="12.6cm" svg:y="7.849cm"><draw:text-box><text:p text:style-name="P16"><text:span text:style-name="T1">photo</text:span></text:p></draw:text-box></draw:frame><draw:frame draw:style-name="gr23" draw:text-style-name="P17" xml:id="id17" draw:id="id17" svg:width="1.523cm" svg:height="0.701cm" svg:x="13.7cm" svg:y="6.749cm"><draw:text-box><text:p text:style-name="P16"><text:span text:style-name="T1">dessin</text:span></text:p></draw:text-box></draw:frame><draw:frame draw:style-name="gr24" draw:text-style-name="P17" xml:id="id15" draw:id="id15" svg:width="1.724cm" svg:height="0.701cm" svg:x="10.599cm" svg:y="8.149cm"><draw:text-box><text:p text:style-name="P16"><text:span text:style-name="T1">schéma</text:span></text:p></draw:text-box></draw:frame><draw:frame draw:style-name="gr25" draw:text-style-name="P17" xml:id="id12" draw:id="id12" svg:width="2.622cm" svg:height="0.701cm" svg:x="-1cm" svg:y="6.048cm"><draw:text-box><text:p text:style-name="P16"><text:span text:style-name="T1">informations</text:span></text:p></draw:text-box></draw:frame><draw:frame draw:style-name="gr26" draw:text-style-name="P17" xml:id="id13" draw:id="id13" svg:width="2.423cm" svg:height="0.701cm" svg:x="0.3cm" svg:y="7.449cm"><draw:text-box><text:p text:style-name="P16"><text:span text:style-name="T1">illustrations</text:span></text:p></draw:text-box></draw:frame><draw:frame draw:style-name="gr27" draw:text-style-name="P15" xml:id="id14" draw:id="id14" svg:width="2.423cm" svg:height="1.151cm" svg:x="2.799cm" svg:y="7.849cm"><draw:text-box><text:p text:style-name="P14"><text:span text:style-name="T1">multiplier les sources</text:span></text:p></draw:text-box></draw:frame><draw:connector draw:style-name="gr28" draw:text-style-name="P18" draw:type="curve" svg:x1="5.322cm" svg:y1="4.849cm" svg:x2="3.57cm" svg:y2="5.569cm" draw:start-shape="id2" draw:start-glue-point="6" draw:end-shape="id10" draw:end-glue-point="0" svg:d="M5322 4849c-1168 0-1752 240-1752 720" svg:viewBox="0 0 1753 721"><text:p/></draw:connector><draw:connector draw:style-name="gr29" draw:text-style-name="P18" draw:type="curve" draw:line-skew="-0.519cm 5.101cm 2.579cm" svg:x1="8.823cm" svg:y1="5.77cm" svg:x2="11.781cm" svg:y2="6.179cm" draw:start-shape="id2" draw:start-glue-point="9" draw:end-shape="id11" draw:end-glue-point="0" svg:d="M8823 5770c0 541 1097 361 1097 109s1861-527 1861 300" svg:viewBox="0 0 2960 557"><text:p/></draw:connector><draw:connector draw:style-name="gr30" draw:text-style-name="P18" draw:type="curve" svg:x1="2.656cm" svg:y1="5.59cm" svg:x2="0.311cm" svg:y2="6.048cm" draw:start-shape="id10" draw:start-glue-point="3" draw:end-shape="id12" draw:end-glue-point="0" svg:d="M2656 5590c-1563 0-2345 151-2345 458" svg:viewBox="0 0 2346 460"><text:p/></draw:connector><draw:connector draw:style-name="gr31" draw:text-style-name="P18" draw:type="curve" svg:x1="3.316cm" svg:y1="6.221cm" svg:x2="2.722cm" svg:y2="7.798cm" draw:start-shape="id10" draw:start-glue-point="2" draw:end-shape="id13" draw:end-glue-point="1" svg:d="M3316 6221c0 1052-197 1577-594 1577" svg:viewBox="0 0 596 1579"><text:p/></draw:connector><draw:connector draw:style-name="gr32" draw:text-style-name="P18" draw:type="curve" svg:x1="4.232cm" svg:y1="6.2cm" svg:x2="4.009cm" svg:y2="7.849cm" draw:start-shape="id10" draw:start-glue-point="1" draw:end-shape="id14" draw:end-glue-point="0" svg:d="M4232 6200c938 0 781 495 492 660-290 165-715 0-715 989" svg:viewBox="0 0 940 1651"><text:p/></draw:connector><draw:connector draw:style-name="gr33" draw:text-style-name="P18" draw:type="curve" draw:line-skew="0.982cm" svg:x1="9.941cm" svg:y1="7.452cm" svg:x2="10.599cm" svg:y2="8.498cm" draw:start-shape="id11" draw:start-glue-point="3" draw:end-shape="id15" draw:end-glue-point="3" svg:d="M9941 7452c498 0 170 1046 658 1046" svg:viewBox="0 0 660 1048"><text:p/></draw:connector><draw:connector draw:style-name="gr34" draw:text-style-name="P18" draw:type="curve" svg:x1="12.085cm" svg:y1="6.81cm" svg:x2="13.361cm" svg:y2="7.849cm" draw:start-shape="id11" draw:start-glue-point="2" draw:end-shape="id16" draw:end-glue-point="0" svg:d="M12085 6810c0 1500 1276 981 1276 1039" svg:viewBox="0 0 1277 1081"><text:p/></draw:connector><draw:connector draw:style-name="gr35" draw:text-style-name="P18" draw:type="curve" svg:x1="13.926cm" svg:y1="5.533cm" svg:x2="14.46cm" svg:y2="6.749cm" draw:start-shape="id11" draw:start-glue-point="1" draw:end-shape="id17" draw:end-glue-point="0" svg:d="M13926 5533c356 0 534 404 534 1216" svg:viewBox="0 0 536 1217"><text:p/></draw:connector><draw:frame draw:style-name="gr36" draw:text-style-name="P15" xml:id="id18" draw:id="id18" svg:width="1.622cm" svg:height="0.701cm" svg:x="6.301cm" svg:y="7.149cm"><draw:text-box><text:p text:style-name="P14"><text:span text:style-name="T1">forme</text:span></text:p></draw:text-box></draw:frame><draw:frame draw:style-name="gr37" draw:text-style-name="P17" xml:id="id19" draw:id="id19" svg:width="2.022cm" svg:height="0.701cm" svg:x="5.301cm" svg:y="8.149cm"><draw:text-box><text:p text:style-name="P16"><text:span text:style-name="T1">à la main</text:span></text:p></draw:text-box></draw:frame><draw:frame draw:style-name="gr38" draw:text-style-name="P17" xml:id="id20" draw:id="id20" svg:width="1.022cm" svg:height="0.701cm" svg:x="6.8cm" svg:y="8.948cm"><draw:text-box><text:p text:style-name="P16"><text:span text:style-name="T1">A3</text:span></text:p></draw:text-box></draw:frame><draw:frame draw:style-name="gr39" draw:text-style-name="P19" xml:id="id21" draw:id="id21" svg:width="2.624cm" svg:height="0.701cm" svg:x="7.4cm" svg:y="8.149cm"><draw:text-box><text:p text:style-name="P16"><text:span text:style-name="T2">copier-coller</text:span></text:p></draw:text-box></draw:frame><draw:connector draw:style-name="gr40" draw:text-style-name="P18" draw:type="curve" svg:x1="7.373cm" svg:y1="6.149cm" svg:x2="7.11cm" svg:y2="7.149cm" draw:start-shape="id2" draw:start-glue-point="8" draw:end-shape="id18" draw:end-glue-point="0" svg:d="M7373 6149c0 753-263 254-263 1000" svg:viewBox="0 0 265 1002"><text:p/></draw:connector><draw:connector draw:style-name="gr41" draw:text-style-name="P18" draw:type="curve" draw:line-skew="1.286cm 1.363cm" svg:x1="6.301cm" svg:y1="7.498cm" svg:x2="6.311cm" svg:y2="8.149cm" draw:start-shape="id18" draw:start-glue-point="3" draw:end-shape="id19" draw:end-glue-point="0" svg:d="M6301 7498c-320 0-268 259-186 371s196 77 196 280" svg:viewBox="0 0 259 653"><text:p/></draw:connector><draw:connector draw:style-name="gr42" draw:text-style-name="P18" draw:type="curve" svg:x1="7.11cm" svg:y1="7.849cm" svg:x2="7.31cm" svg:y2="8.948cm" draw:start-shape="id18" draw:start-glue-point="2" draw:end-shape="id20" draw:end-glue-point="0" svg:d="M7110 7849c0 826 200 277 200 1099" svg:viewBox="0 0 201 1101"><text:p/></draw:connector><draw:connector draw:style-name="gr43" draw:text-style-name="P18" draw:type="curve" svg:x1="7.922cm" svg:y1="7.498cm" svg:x2="8.71cm" svg:y2="8.149cm" draw:start-shape="id18" draw:start-glue-point="1" draw:end-shape="id21" draw:end-glue-point="0" svg:d="M7922 7498c525 0 788 217 788 651" svg:viewBox="0 0 790 653"><text:p/></draw:connector></draw:g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1">Maladies cardiovasculaires</text:p>
      <text:p text:style-name="P4"/>
      <text:section text:style-name="Sect1" text:name="Section2">
        <text:list xml:id="list214907606942867" text:continue-numbering="true" text:style-name="L1">
          <text:list-item>
            <text:p text:style-name="P6">accident vasculaire cérébral</text:p>
          </text:list-item>
          <text:list-item>
            <text:p text:style-name="P3">anévrisme</text:p>
          </text:list-item>
          <text:list-item>
            <text:p text:style-name="P3">communication inter-ventriculaire</text:p>
          </text:list-item>
          <text:list-item>
            <text:p text:style-name="P3">embolie pulmonaire</text:p>
          </text:list-item>
          <text:list-item>
            <text:p text:style-name="P3">endocardite</text:p>
          </text:list-item>
          <text:list-item>
            <text:p text:style-name="P3">fibrillation auriculaire</text:p>
          </text:list-item>
          <text:list-item>
            <text:p text:style-name="P3">hypertension artérielle</text:p>
          </text:list-item>
          <text:list-item>
            <text:p text:style-name="P3">infarctus du myocarde</text:p>
          </text:list-item>
          <text:list-item>
            <text:p text:style-name="P3">insuffisance cardiaque</text:p>
          </text:list-item>
          <text:list-item>
            <text:p text:style-name="P8">insuffisance coronarienne</text:p>
          </text:list-item>
          <text:list-item>
            <text:p text:style-name="P3">tachycardie ventriculaire</text:p>
          </text:list-item>
        </text:list>
      </text:section>
      <text:p text:style-name="P12"><draw:g text:anchor-type="paragraph" draw:z-index="1" draw:name="Forme1" draw:style-name="gr1"><draw:custom-shape draw:style-name="gr44" draw:text-style-name="P13" xml:id="id23" draw:id="id23" svg:width="4.102cm" svg:height="2.601cm" svg:x="5.322cm" svg:y="3.549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frame draw:style-name="gr45" draw:text-style-name="P15" xml:id="id25" draw:id="id25" svg:width="1.601cm" svg:height="0.701cm" svg:x="2.321cm" svg:y="0.949cm"><draw:text-box><text:p text:style-name="P14"><text:span text:style-name="T1">causes</text:span></text:p></draw:text-box></draw:frame><draw:frame draw:style-name="gr46" draw:text-style-name="P15" svg:width="3.723cm" svg:height="2.049cm" svg:x="5.6cm" svg:y="3.849cm"><draw:text-box><text:p text:style-name="P14"><text:span text:style-name="T1">réalisation d'un schéma expliquant une maladie cardiovasculaire</text:span></text:p></draw:text-box></draw:frame><draw:frame draw:style-name="gr47" draw:text-style-name="P17" xml:id="id31" draw:id="id31" svg:width="1.691cm" svg:height="0.701cm" draw:transform="rotate (-0.3694862026472) translate (2.78265277777778cm 5.26344444444444cm)"><draw:text-box><text:p text:style-name="P16"><text:span text:style-name="T1">sources</text:span></text:p></draw:text-box></draw:frame><draw:frame draw:style-name="gr48" draw:text-style-name="P17" xml:id="id32" draw:id="id32" svg:width="4.423cm" svg:height="0.701cm" draw:transform="rotate (0.448898683612942) translate (9.78958333333333cm 7.13845833333333cm)"><draw:text-box><text:p text:style-name="P16"><text:span text:style-name="T1">illustrations pertinentes</text:span></text:p></draw:text-box></draw:frame><draw:frame draw:style-name="gr49" draw:text-style-name="P17" xml:id="id27" draw:id="id27" svg:width="4.89cm" svg:height="0.701cm" draw:transform="rotate (-0.463559449329694) translate (8.69344444444444cm 1.82915277777778cm)"><draw:text-box><text:p text:style-name="P16"><text:span text:style-name="T1">liens avec d'autres maladies</text:span></text:p></draw:text-box></draw:frame><draw:frame draw:style-name="gr50" draw:text-style-name="P15" xml:id="id24" draw:id="id24" svg:width="2.802cm" svg:height="0.701cm" svg:x="0.722cm" svg:y="2.549cm"><draw:text-box><text:p text:style-name="P14"><text:span text:style-name="T1">conséquences</text:span></text:p></draw:text-box></draw:frame><draw:frame draw:style-name="gr51" draw:text-style-name="P15" xml:id="id26" draw:id="id26" svg:width="2.102cm" svg:height="1.151cm" svg:x="5.022cm" svg:y="0cm"><draw:text-box><text:p text:style-name="P14"><text:span text:style-name="T1">facteurs de risque</text:span></text:p></draw:text-box></draw:frame><draw:frame draw:style-name="gr52" draw:text-style-name="P15" xml:id="id22" draw:id="id22" svg:width="4.5cm" svg:height="0.701cm" draw:transform="rotate (0.614181363776804) translate (3.32945833333333cm 3.81cm)"><draw:text-box><text:p text:style-name="P14"><text:span text:style-name="T1">description de la maladie</text:span></text:p></draw:text-box></draw:frame><draw:frame draw:style-name="gr53" draw:text-style-name="P15" xml:id="id28" draw:id="id28" svg:width="4.001cm" svg:height="1.151cm" svg:x="10.421cm" svg:y="0.148cm"><draw:text-box><text:p text:style-name="P14"><text:span text:style-name="T1">cause ou conséquence d'une autre maladie</text:span></text:p></draw:text-box></draw:frame><draw:connector draw:style-name="gr54" draw:text-style-name="P18" draw:type="curve" draw:line-skew="-1.68cm 3.394cm 2.441cm" svg:x1="5.57cm" svg:y1="3.087cm" svg:x2="7.373cm" svg:y2="3.549cm" draw:start-shape="id22" draw:start-glue-point="2" draw:end-shape="id23" draw:end-glue-point="4" svg:d="M5570 3087c0 171 653 115 653 93s1150-218 1150 369" svg:viewBox="0 0 1804 464"><text:p/></draw:connector><draw:connector draw:style-name="gr55" draw:text-style-name="P18" draw:type="curve" svg:x1="3.53cm" svg:y1="4.096cm" svg:x2="2.122cm" svg:y2="3.249cm" draw:start-shape="id22" draw:start-glue-point="3" draw:end-shape="id24" draw:end-glue-point="2" svg:d="M3530 4096c-939 0-1408-282-1408-847" svg:viewBox="0 0 1409 848"><text:p/></draw:connector><draw:connector draw:style-name="gr56" draw:text-style-name="P18" draw:type="curve" draw:line-skew="1.376cm 2.101cm -0.322cm" svg:x1="5.166cm" svg:y1="2.514cm" svg:x2="3.12cm" svg:y2="1.649cm" draw:start-shape="id22" draw:start-glue-point="0" draw:end-shape="id25" draw:end-glue-point="2" svg:d="M5166 2514c0-1032-1243-688-1243-688 0 0-803 88-803-177" svg:viewBox="0 0 2048 866"><text:p/></draw:connector><draw:connector draw:style-name="gr57" draw:text-style-name="P18" draw:type="curve" draw:line-skew="-0.458cm" svg:x1="7.207cm" svg:y1="1.503cm" svg:x2="7.123cm" svg:y2="0.575cm" draw:start-shape="id22" draw:start-glue-point="1" draw:end-shape="id26" draw:end-glue-point="1" svg:d="M7207 1503c365 0 408-928-84-928" svg:viewBox="0 0 365 930"><text:p/></draw:connector><draw:connector draw:style-name="gr58" draw:text-style-name="P18" draw:type="curve" draw:line-skew="0.743cm" svg:x1="8.535cm" svg:y1="2.141cm" svg:x2="10.421cm" svg:y2="0.723cm" draw:start-shape="id27" draw:start-glue-point="3" draw:end-shape="id28" draw:end-glue-point="3" svg:d="M8535 2141c129 0-813-1418 1886-1418" svg:viewBox="0 0 1946 1420"><text:p/></draw:connector><draw:frame draw:style-name="gr59" draw:text-style-name="P15" xml:id="id29" draw:id="id29" svg:width="2.902cm" svg:height="0.701cm" svg:x="13.021cm" svg:y="1.949cm"><draw:text-box><text:p text:style-name="P14"><text:span text:style-name="T1">ressemblances</text:span></text:p></draw:text-box></draw:frame><draw:frame draw:style-name="gr60" draw:text-style-name="P15" xml:id="id30" draw:id="id30" svg:width="4.402cm" svg:height="1.151cm" svg:x="13.021cm" svg:y="2.949cm"><draw:text-box><text:p text:style-name="P14"><text:span text:style-name="T1">causes ou conséquences communes</text:span></text:p></draw:text-box></draw:frame><draw:connector draw:style-name="gr61" draw:text-style-name="P18" draw:type="curve" draw:line-skew="1.016cm 4.971cm" svg:x1="10.88cm" svg:y1="2.923cm" svg:x2="13.021cm" svg:y2="2.298cm" draw:start-shape="id27" draw:start-glue-point="0" draw:end-shape="id29" draw:end-glue-point="3" svg:d="M10880 2923c0-865 986-720 1457-660s428 35 684 35" svg:viewBox="0 0 2143 709"><text:p/></draw:connector><draw:connector draw:style-name="gr62" draw:text-style-name="P18" draw:type="curve" svg:x1="12.91cm" svg:y1="4.329cm" svg:x2="15.221cm" svg:y2="4.099cm" draw:start-shape="id27" draw:start-glue-point="1" draw:end-shape="id30" draw:end-glue-point="2" svg:d="M12910 4329c1542 0 2311-76 2311-230" svg:viewBox="0 0 2312 231"><text:p/></draw:connector><draw:connector draw:style-name="gr63" draw:text-style-name="P18" draw:type="curve" svg:x1="9.423cm" svg:y1="4.849cm" svg:x2="10.566cm" svg:y2="3.549cm" draw:start-shape="id23" draw:start-glue-point="10" draw:end-shape="id27" draw:end-glue-point="2" svg:d="M9423 4849c762 0 1143-432 1143-1300" svg:viewBox="0 0 1145 1302"><text:p/></draw:connector><draw:frame draw:style-name="gr64" draw:text-style-name="P17" xml:id="id37" draw:id="id37" svg:width="1.523cm" svg:height="0.701cm" svg:x="12.6cm" svg:y="7.849cm"><draw:text-box><text:p text:style-name="P16"><text:span text:style-name="T1">photo</text:span></text:p></draw:text-box></draw:frame><draw:frame draw:style-name="gr65" draw:text-style-name="P17" xml:id="id38" draw:id="id38" svg:width="1.523cm" svg:height="0.701cm" svg:x="13.7cm" svg:y="6.749cm"><draw:text-box><text:p text:style-name="P16"><text:span text:style-name="T1">dessin</text:span></text:p></draw:text-box></draw:frame><draw:frame draw:style-name="gr66" draw:text-style-name="P17" xml:id="id36" draw:id="id36" svg:width="1.724cm" svg:height="0.701cm" svg:x="10.599cm" svg:y="8.149cm"><draw:text-box><text:p text:style-name="P16"><text:span text:style-name="T1">schéma</text:span></text:p></draw:text-box></draw:frame><draw:frame draw:style-name="gr67" draw:text-style-name="P17" xml:id="id33" draw:id="id33" svg:width="2.622cm" svg:height="0.701cm" svg:x="-1cm" svg:y="6.048cm"><draw:text-box><text:p text:style-name="P16"><text:span text:style-name="T1">informations</text:span></text:p></draw:text-box></draw:frame><draw:frame draw:style-name="gr68" draw:text-style-name="P17" xml:id="id34" draw:id="id34" svg:width="2.423cm" svg:height="0.701cm" svg:x="0.3cm" svg:y="7.449cm"><draw:text-box><text:p text:style-name="P16"><text:span text:style-name="T1">illustrations</text:span></text:p></draw:text-box></draw:frame><draw:frame draw:style-name="gr69" draw:text-style-name="P15" xml:id="id35" draw:id="id35" svg:width="2.423cm" svg:height="1.151cm" svg:x="2.799cm" svg:y="7.849cm"><draw:text-box><text:p text:style-name="P14"><text:span text:style-name="T1">multiplier les sources</text:span></text:p></draw:text-box></draw:frame><draw:connector draw:style-name="gr70" draw:text-style-name="P18" draw:type="curve" svg:x1="5.322cm" svg:y1="4.849cm" svg:x2="3.57cm" svg:y2="5.569cm" draw:start-shape="id23" draw:start-glue-point="6" draw:end-shape="id31" draw:end-glue-point="0" svg:d="M5322 4849c-1168 0-1752 240-1752 720" svg:viewBox="0 0 1753 721"><text:p/></draw:connector><draw:connector draw:style-name="gr71" draw:text-style-name="P18" draw:type="curve" draw:line-skew="-0.519cm 5.101cm 2.579cm" svg:x1="8.823cm" svg:y1="5.77cm" svg:x2="11.781cm" svg:y2="6.179cm" draw:start-shape="id23" draw:start-glue-point="9" draw:end-shape="id32" draw:end-glue-point="0" svg:d="M8823 5770c0 541 1097 361 1097 109s1861-527 1861 300" svg:viewBox="0 0 2960 557"><text:p/></draw:connector><draw:connector draw:style-name="gr72" draw:text-style-name="P18" draw:type="curve" svg:x1="2.656cm" svg:y1="5.59cm" svg:x2="0.311cm" svg:y2="6.048cm" draw:start-shape="id31" draw:start-glue-point="3" draw:end-shape="id33" draw:end-glue-point="0" svg:d="M2656 5590c-1563 0-2345 151-2345 458" svg:viewBox="0 0 2346 460"><text:p/></draw:connector><draw:connector draw:style-name="gr73" draw:text-style-name="P18" draw:type="curve" svg:x1="3.316cm" svg:y1="6.221cm" svg:x2="2.722cm" svg:y2="7.798cm" draw:start-shape="id31" draw:start-glue-point="2" draw:end-shape="id34" draw:end-glue-point="1" svg:d="M3316 6221c0 1052-197 1577-594 1577" svg:viewBox="0 0 596 1579"><text:p/></draw:connector><draw:connector draw:style-name="gr74" draw:text-style-name="P18" draw:type="curve" svg:x1="4.232cm" svg:y1="6.2cm" svg:x2="4.009cm" svg:y2="7.849cm" draw:start-shape="id31" draw:start-glue-point="1" draw:end-shape="id35" draw:end-glue-point="0" svg:d="M4232 6200c938 0 781 495 492 660-290 165-715 0-715 989" svg:viewBox="0 0 940 1651"><text:p/></draw:connector><draw:connector draw:style-name="gr75" draw:text-style-name="P18" draw:type="curve" draw:line-skew="0.982cm" svg:x1="9.941cm" svg:y1="7.452cm" svg:x2="10.599cm" svg:y2="8.498cm" draw:start-shape="id32" draw:start-glue-point="3" draw:end-shape="id36" draw:end-glue-point="3" svg:d="M9941 7452c498 0 170 1046 658 1046" svg:viewBox="0 0 660 1048"><text:p/></draw:connector><draw:connector draw:style-name="gr76" draw:text-style-name="P18" draw:type="curve" svg:x1="12.085cm" svg:y1="6.81cm" svg:x2="13.361cm" svg:y2="7.849cm" draw:start-shape="id32" draw:start-glue-point="2" draw:end-shape="id37" draw:end-glue-point="0" svg:d="M12085 6810c0 1500 1276 981 1276 1039" svg:viewBox="0 0 1277 1081"><text:p/></draw:connector><draw:connector draw:style-name="gr77" draw:text-style-name="P18" draw:type="curve" svg:x1="13.926cm" svg:y1="5.533cm" svg:x2="14.46cm" svg:y2="6.749cm" draw:start-shape="id32" draw:start-glue-point="1" draw:end-shape="id38" draw:end-glue-point="0" svg:d="M13926 5533c356 0 534 404 534 1216" svg:viewBox="0 0 536 1217"><text:p/></draw:connector><draw:frame draw:style-name="gr78" draw:text-style-name="P15" xml:id="id39" draw:id="id39" svg:width="1.622cm" svg:height="0.701cm" svg:x="6.301cm" svg:y="7.149cm"><draw:text-box><text:p text:style-name="P14"><text:span text:style-name="T1">forme</text:span></text:p></draw:text-box></draw:frame><draw:frame draw:style-name="gr79" draw:text-style-name="P17" xml:id="id40" draw:id="id40" svg:width="2.022cm" svg:height="0.701cm" svg:x="5.301cm" svg:y="8.149cm"><draw:text-box><text:p text:style-name="P16"><text:span text:style-name="T1">à la main</text:span></text:p></draw:text-box></draw:frame><draw:frame draw:style-name="gr80" draw:text-style-name="P17" xml:id="id41" draw:id="id41" svg:width="1.022cm" svg:height="0.701cm" svg:x="6.8cm" svg:y="8.948cm"><draw:text-box><text:p text:style-name="P16"><text:span text:style-name="T1">A3</text:span></text:p></draw:text-box></draw:frame><draw:frame draw:style-name="gr81" draw:text-style-name="P19" xml:id="id42" draw:id="id42" svg:width="2.624cm" svg:height="0.701cm" svg:x="7.4cm" svg:y="8.149cm"><draw:text-box><text:p text:style-name="P16"><text:span text:style-name="T2">copier-coller</text:span></text:p></draw:text-box></draw:frame><draw:connector draw:style-name="gr82" draw:text-style-name="P18" draw:type="curve" svg:x1="7.373cm" svg:y1="6.149cm" svg:x2="7.11cm" svg:y2="7.149cm" draw:start-shape="id23" draw:start-glue-point="8" draw:end-shape="id39" draw:end-glue-point="0" svg:d="M7373 6149c0 753-263 254-263 1000" svg:viewBox="0 0 265 1002"><text:p/></draw:connector><draw:connector draw:style-name="gr83" draw:text-style-name="P18" draw:type="curve" draw:line-skew="1.286cm 1.363cm" svg:x1="6.301cm" svg:y1="7.498cm" svg:x2="6.311cm" svg:y2="8.149cm" draw:start-shape="id39" draw:start-glue-point="3" draw:end-shape="id40" draw:end-glue-point="0" svg:d="M6301 7498c-320 0-268 259-186 371s196 77 196 280" svg:viewBox="0 0 259 653"><text:p/></draw:connector><draw:connector draw:style-name="gr84" draw:text-style-name="P18" draw:type="curve" svg:x1="7.11cm" svg:y1="7.849cm" svg:x2="7.31cm" svg:y2="8.948cm" draw:start-shape="id39" draw:start-glue-point="2" draw:end-shape="id41" draw:end-glue-point="0" svg:d="M7110 7849c0 826 200 277 200 1099" svg:viewBox="0 0 201 1101"><text:p/></draw:connector><draw:connector draw:style-name="gr85" draw:text-style-name="P18" draw:type="curve" svg:x1="7.922cm" svg:y1="7.498cm" svg:x2="8.71cm" svg:y2="8.149cm" draw:start-shape="id39" draw:start-glue-point="1" draw:end-shape="id42" draw:end-glue-point="0" svg:d="M7922 7498c525 0 788 217 788 651" svg:viewBox="0 0 790 653"><text:p/></draw:connector></draw:g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Linux Libertine O1" svg:font-family="'Linux Libertine O'" style:font-adornments="Regular"/>
    <style:font-face style:name="Lohit Hindi1" svg:font-family="'Lohit Hindi'"/>
    <style:font-face style:name="OpenSymbol" svg:font-family="OpenSymbol"/>
    <style:font-face style:name="Linux Libertine O2" svg:font-family="'Linux Libertine O'" style:font-pitch="variable"/>
    <style:font-face style:name="Linux Libertine O" svg:font-family="'Linux Libertine O'" style:font-adornments="Normal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ohit Hindi" svg:font-family="'Lohit Hindi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stroke-dash draw:name="_33__20_Dashes_20_3_20_Dots_20__28_var_29_" draw:display-name="3 Dashes 3 Dots (var)" draw:style="rect" draw:dots1="3" draw:dots1-length="112%" draw:dots2="3" draw:distance="57%"/>
    <draw:stroke-dash draw:name="Fine_20_Dashed" draw:display-name="Fine Dashed" draw:style="rect" draw:dots1="1" draw:dots1-length="112%" draw:distance="112%"/>
    <draw:stroke-dash draw:name="Ultrafine_20_2_20_Dots_20_3_20_Dashes" draw:display-name="Ultrafine 2 Dots 3 Dashes" draw:style="rect" draw:dots1="2" draw:dots1-length="0.029cm" draw:dots2="3" draw:dots2-length="0.144cm" draw:distance="0.072cm"/>
    <draw:stroke-dash draw:name="Ultrafine_20_Dashed" draw:display-name="Ultrafine Dashed" draw:style="rect" draw:dots1="1" draw:distance="28%"/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CH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CH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nux Libertine O" fo:font-family="'Linux Libertine O'" style:font-style-name="Normal" style:font-pitch="variable" fo:font-size="11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List_20_1" style:display-name="List 1">
      <text:list-level-style-bullet text:level="1" text:style-name="Numbering_20_Symbols" text:bullet-char="‒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Linux Libertine O1"/>
      </text:list-level-style-bullet>
      <text:list-level-style-bullet text:level="2" text:style-name="Numbering_20_Symbols" text:bullet-char="‒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Linux Libertine O1"/>
      </text:list-level-style-bullet>
      <text:list-level-style-bullet text:level="3" text:style-name="Numbering_20_Symbols" text:bullet-char="‒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Linux Libertine O1"/>
      </text:list-level-style-bullet>
      <text:list-level-style-bullet text:level="4" text:style-name="Numbering_20_Symbols" text:bullet-char="‒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Linux Libertine O1"/>
      </text:list-level-style-bullet>
      <text:list-level-style-bullet text:level="5" text:style-name="Numbering_20_Symbols" text:bullet-char="‒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Linux Libertine O1"/>
      </text:list-level-style-bullet>
      <text:list-level-style-bullet text:level="6" text:style-name="Numbering_20_Symbols" text:bullet-char="‒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Linux Libertine O1"/>
      </text:list-level-style-bullet>
      <text:list-level-style-bullet text:level="7" text:style-name="Numbering_20_Symbols" text:bullet-char="‒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Linux Libertine O1"/>
      </text:list-level-style-bullet>
      <text:list-level-style-bullet text:level="8" text:style-name="Numbering_20_Symbols" text:bullet-char="‒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Linux Libertine O1"/>
      </text:list-level-style-bullet>
      <text:list-level-style-bullet text:level="9" text:style-name="Numbering_20_Symbols" text:bullet-char="‒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Linux Libertine O1"/>
      </text:list-level-style-bullet>
      <text:list-level-style-bullet text:level="10" text:style-name="Numbering_20_Symbols" text:bullet-char="‒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Linux Libertine O1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917cm" fo:margin-bottom="0.596cm" fo:margin-left="2.499cm" fo:margin-right="2.499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9-05T20:54:10.411772940</meta:creation-date>
    <dc:title>defaut MB</dc:title>
    <meta:editing-duration>PT44M15S</meta:editing-duration>
    <meta:editing-cycles>10</meta:editing-cycles>
    <meta:generator>LibreOffice/5.1.4.2$Linux_X86_64 LibreOffice_project/10m0$Build-2</meta:generator>
    <meta:initial-creator>Matthieu Bender</meta:initial-creator>
    <dc:date>2016-09-05T21:49:05.990761729</dc:date>
    <dc:creator>Matthieu Bender</dc:creator>
    <meta:document-statistic meta:table-count="0" meta:image-count="0" meta:object-count="0" meta:page-count="1" meta:paragraph-count="24" meta:word-count="70" meta:character-count="552" meta:non-whitespace-character-count="528"/>
    <meta:template xlink:type="simple" xlink:actuate="onRequest" xlink:title="defaut MB" xlink:href="../../../../../.config/libreoffice/4/user/template/defaut%20MB.ott" meta:date="2016-09-05T20:54:09.818111543"/>
  </office:meta>
</office:document-meta>
</file>